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T*New Brunswick" svg:font-family="'AT*New Brunswick', 'Times New Roman'" style:font-pitch="variable"/>
    <style:font-face style:name="AT*Switzerland" svg:font-family="AT*Switzerland" style:font-pitch="variable" style:font-charset="x-symbol"/>
    <style:font-face style:name="Arial" svg:font-family="Arial" style:font-family-generic="system" style:font-pitch="variable"/>
    <style:font-face style:name="Arial1" svg:font-family="Arial" style:font-family-generic="swiss"/>
    <style:font-face style:name="Arial2" svg:font-family="Arial" style:font-pitch="variable"/>
    <style:font-face style:name="Liberation Sans" svg:font-family="'Liberation Sans', Arial" style:font-family-generic="swiss"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Microsoft YaHei1" svg:font-family="'Microsoft YaHei'" style:font-pitch="variable"/>
    <style:font-face style:name="Noto Sans" svg:font-family="'Noto Sans'" style:font-family-generic="roman" style:font-pitch="variable"/>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textarea-horizontal-align="center" fo:min-height="6.046cm" loext:decorative="false"/>
      <style:paragraph-properties style:writing-mode="lr-tb"/>
    </style:style>
    <style:style style:name="gr2" style:family="graphic">
      <style:graphic-properties style:protect="size" loext:decorative="false"/>
    </style:style>
    <style:style style:name="gr3" style:family="graphic" style:parent-style-name="standard">
      <style:graphic-properties draw:stroke="none" svg:stroke-color="#000000" draw:fill="none" draw:fill-color="#ffffff" draw:auto-grow-height="true" draw:auto-grow-width="false" fo:min-height="13.75cm" loext:decorative="false"/>
      <style:paragraph-properties style:writing-mode="lr-tb"/>
    </style:style>
    <style:style style:name="gr4" style:family="graphic" style:parent-style-name="standard">
      <style:graphic-properties draw:stroke="none" draw:fill="none" fo:min-height="5.69cm" loext:decorative="false"/>
      <style:paragraph-properties style:writing-mode="lr-tb"/>
    </style:style>
    <style:style style:name="gr5" style:family="graphic" style:parent-style-name="standard">
      <style:graphic-properties draw:stroke="none" svg:stroke-color="#000000" draw:fill="none" draw:fill-color="#ffffff" draw:textarea-horizontal-align="right" draw:auto-grow-height="true" draw:auto-grow-width="false" fo:min-height="13.75cm" loext:decorative="false"/>
      <style:paragraph-properties style:writing-mode="lr-tb"/>
    </style:style>
    <style:style style:name="gr6" style:family="graphic" style:parent-style-name="standard">
      <style:graphic-properties draw:stroke="none" svg:stroke-color="#000000" draw:fill="none" draw:fill-color="#ffffff" draw:auto-grow-height="true" draw:auto-grow-width="false" fo:min-height="14.221cm" loext:decorative="false"/>
      <style:paragraph-properties style:writing-mode="lr-tb"/>
    </style:style>
    <style:style style:name="gr7" style:family="graphic" style:parent-style-name="standard">
      <style:graphic-properties draw:stroke="none" svg:stroke-color="#000000" draw:fill="none" draw:fill-color="#ffffff" draw:auto-grow-height="true" draw:auto-grow-width="false" fo:min-height="14.25cm" loext:decorative="false"/>
      <style:paragraph-properties style:writing-mode="lr-tb"/>
    </style:style>
    <style:style style:name="gr8" style:family="graphic" style:parent-style-name="standard">
      <style:graphic-properties draw:stroke="none" svg:stroke-color="#000000" draw:fill="none" draw:fill-color="#ffffff" draw:textarea-horizontal-align="left" draw:auto-grow-height="true" draw:auto-grow-width="false" fo:min-height="12.25cm" loext:decorative="false"/>
      <style:paragraph-properties style:writing-mode="lr-tb"/>
    </style:style>
    <style:style style:name="pr1" style:family="presentation" style:parent-style-name="Predvolené-notes">
      <style:graphic-properties draw:fill-color="#ffffff" draw:auto-grow-height="false" fo:min-height="13.365cm" loext:decorative="false"/>
      <style:paragraph-properties style:writing-mode="lr-tb"/>
    </style:style>
    <style:style style:name="P1" style:family="paragraph">
      <style:paragraph-properties fo:text-align="center"/>
    </style:style>
    <style:style style:name="P2" style:family="paragraph">
      <loext:graphic-properties draw:fill="none"/>
    </style:style>
    <style:style style:name="P3" style:family="paragraph">
      <loext:graphic-properties draw:fill-color="#ffffff"/>
    </style:style>
    <style:style style:name="P4" style:family="paragraph">
      <style:paragraph-properties fo:text-align="right"/>
    </style:style>
    <style:style style:name="P5" style:family="paragraph">
      <style:paragraph-properties fo:text-align="left"/>
    </style:style>
    <style:style style:name="P6" style:family="paragraph">
      <loext:graphic-properties draw:fill="none" draw:fill-color="#ffffff"/>
    </style:style>
    <style:style style:name="P7" style:family="paragraph">
      <style:paragraph-properties fo:text-align="right"/>
      <style:text-properties fo:language="sk" fo:country="SK"/>
    </style:style>
    <style:style style:name="P8" style:family="paragraph">
      <style:paragraph-properties fo:text-align="left"/>
      <style:text-properties fo:language="sk" fo:country="SK"/>
    </style:style>
    <style:style style:name="T1" style:family="text">
      <style:text-properties fo:font-size="22pt" fo:font-weight="bold" style:font-size-asian="22pt" style:font-weight-asian="bold" style:font-size-complex="22pt" style:font-weight-complex="bold"/>
    </style:style>
    <style:style style:name="T2" style:family="text">
      <style:text-properties fo:font-size="10pt" style:font-size-asian="10pt" style:font-size-complex="10pt"/>
    </style:style>
    <style:style style:name="T3" style:family="text">
      <style:text-properties fo:font-size="16pt" style:font-size-asian="16pt" style:font-size-complex="16pt"/>
    </style:style>
    <style:style style:name="T4" style:family="text">
      <style:text-properties fo:language="eo" fo:country="none" style:language-complex="ar" style:country-complex="SA"/>
    </style:style>
    <style:style style:name="T5" style:family="text">
      <style:text-properties fo:language="eo" fo:country="none" style:language-complex="eo" style:country-complex="none"/>
    </style:style>
    <style:style style:name="T6" style:family="text">
      <style:text-properties fo:language="eo" fo:country="none" fo:font-weight="bold" style:font-weight-asian="bold" style:language-complex="ar" style:country-complex="SA" style:font-weight-complex="bold"/>
    </style:style>
    <style:style style:name="T7" style:family="text">
      <style:text-properties fo:language="eo" fo:country="none" fo:font-weight="normal" style:language-complex="ar" style:country-complex="SA" style:font-weight-complex="normal"/>
    </style:style>
    <style:style style:name="T8" style:family="text">
      <style:text-properties fo:language="sk" fo:country="SK"/>
    </style:style>
    <style:style style:name="T9" style:family="text">
      <style:text-properties fo:language="sk" fo:country="SK" style:language-complex="sk" style:country-complex="SK"/>
    </style:style>
    <style:style style:name="T10" style:family="text">
      <style:text-properties fo:language="sk" fo:country="SK" fo:font-weight="bold" style:font-weight-asian="bold" style:font-weight-complex="bold"/>
    </style:style>
    <style:style style:name="T11" style:family="text">
      <style:text-properties fo:language="sk" fo:country="SK" fo:font-style="italic" style:font-style-asian="italic" style:font-style-complex="italic"/>
    </style:style>
    <style:style style:name="T12" style:family="text">
      <style:text-properties fo:font-weight="bold" style:font-weight-asian="bold" style:font-weight-complex="bold"/>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Predvolené" presentation:presentation-page-layout-name="AL1T0">
        <draw:frame draw:style-name="gr1" draw:text-style-name="P2" draw:layer="layout" svg:width="13.315cm" svg:height="6.296cm" svg:x="7.48cm" svg:y="6.66cm">
          <draw:text-box>
            <text:p text:style-name="P1"><text:span text:style-name="T1">Blua libro</text:span></text:p>
            <text:p><text:span text:style-name="T2"/></text:p>
            <text:p><text:span text:style-name="T2"/></text:p>
            <text:p><text:span text:style-name="T3">"Al pastroj, al plej amataj filoj de la Virgulino Maria"</text:span></text:p>
            <text:p><text:span text:style-name="T3"/></text:p>
            <text:p><text:span text:style-name="T3"/></text:p>
            <text:p><text:span text:style-name="T3"/></text:p>
            <text:p text:style-name="P1"><text:span text:style-name="T3"/></text:p>
            <text:p text:style-name="P1"><text:span text:style-name="T3">La Jaro 1974</text:span></text:p>
            <text:p><text:span text:style-name="T3"><text:s/></text:span></text:p>
          </draw:text-box>
        </draw:frame>
        <presentation:notes draw:style-name="dp2">
          <draw:page-thumbnail draw:style-name="gr2" draw:layer="layout" svg:width="19.798cm" svg:height="11.136cm" svg:x="0.6cm" svg:y="2.257cm" draw:page-number="1" presentation:class="page"/>
          <draw:frame presentation:style-name="pr1" draw:text-style-name="P3" draw:layer="layout" svg:width="16.799cm" svg:height="13.364cm" svg:x="2.1cm" svg:y="14.107cm" presentation:class="notes" presentation:placeholder="true">
            <draw:text-box/>
          </draw:frame>
        </presentation:notes>
      </draw:page>
      <draw:page draw:name="page2" draw:style-name="dp1" draw:master-page-name="Predvolené">
        <draw:frame draw:style-name="gr3" draw:text-style-name="P6" draw:layer="layout" svg:width="26.5cm" svg:height="14cm" svg:x="1cm" svg:y="1cm">
          <draw:text-box>
            <text:p text:style-name="P4"><text:span text:style-name="T4">La 5a de Januaro 1974</text:span></text:p>
            <text:p text:style-name="P4"><text:span text:style-name="T4">La unua sabato de la monato kaj de la jaro</text:span></text:p>
            <text:p text:style-name="P4"><text:span text:style-name="T5"/></text:p>
            <text:p text:style-name="P5"><text:span text:style-name="T6">Mia koro estos via rifuĝejo</text:span></text:p>
            <text:p text:style-name="P5"><text:span text:style-name="T4">"Hodiaŭ mi volas vin gvidi per mano, kiel la patrino. Konstante pli profunde mi volas vin gvidi en mian senmakulan koron. Mia koro devas esti por vi rifuĝejo, en kiu vi devas vivi, kaj de kie vi devas rigardi, je ĉiuj okazintaĵoj de tiu ĉi mondo. Se vi, en ĉiu momento vivos en tiu ĉi rifuĝejo, vin konstante <text:s/>varmigos mia amo kaj la amo de mia Filo Jesuo.</text:span></text:p>
            <text:p text:style-name="P5"><text:span text:style-name="T7">Per ĉiu tago, tiu ĉi mondo, ĉiam pli trafalados al malvarma egoismo, volupteco, malamo, perforto, kaj al malfeliĉo. Antaŭ la granda mallumo, falos sur la mondon la nokto de ateismo, kiu ĉion vualos. Mia Senmakula Koro estos precipe tiam via rifugxejo kaj via lumo. Vi ne timu la froston kaj la mallumon, ĉar vi estos en la koro de la patrino kaj de tie vi montrados la vojon al senmezura nombro de miaj <text:s/>mizeraj kaj erarirantaj infanoj. </text:span></text:p>
            <text:p text:style-name="P5"><text:span text:style-name="T4"/></text:p>
            <text:p><text:span text:style-name="T8"/></text:p>
          </draw:text-box>
        </draw:frame>
        <presentation:notes draw:style-name="dp2">
          <draw:page-thumbnail draw:style-name="gr2" draw:layer="layout" svg:width="19.798cm" svg:height="11.136cm" svg:x="0.6cm" svg:y="2.257cm" draw:page-number="2" presentation:class="page"/>
          <draw:frame presentation:style-name="pr1" draw:text-style-name="P3" draw:layer="layout" svg:width="16.799cm" svg:height="13.364cm" svg:x="2.1cm" svg:y="14.107cm" presentation:class="notes" presentation:placeholder="true">
            <draw:text-box/>
          </draw:frame>
        </presentation:notes>
      </draw:page>
      <draw:page draw:name="page3" draw:style-name="dp1" draw:master-page-name="Predvolené">
        <draw:frame draw:style-name="gr4" draw:text-style-name="P2" draw:layer="layout" svg:width="28.196cm" svg:height="5.94cm" svg:x="0.039cm" svg:y="4.878cm">
          <draw:text-box>
            <text:p><text:span text:style-name="T4">Sed, mia koro estas ankaŭ rifuĝejo, kiu vin defendas kontraŭ ĉiuj postirontaj okazintaĵoj.Vi </text:span><text:span text:style-name="T4">estos trankvila, ve ne defalos al la tumulto, nek, al timo. Vi vidos ĉion kvazaŭ de </text:span><text:span text:style-name="T4">malproksime, sen tio, ke vi allasu, ke tio vin, en la plejmalmulte, tuŝus.</text:span></text:p>
            <text:p><text:span text:style-name="T4">Kiel tio? – vi demandas min.Vi vivos en la tempo, kaj tamen vi vivos kvazaŭ ekster la tempo. </text:span><text:span text:style-name="T4">Filo mia, mia Senmakula Koro estas kvazaŭ parto de la ĉielo, kien mi volas fermi miajn plej </text:span><text:span text:style-name="T4">amantajn filojn, <text:s/>por ke ili estu defendataj, antaŭ grandaj aĵoj, kiuj al vi atendas, kaj por ke mi </text:span><text:span text:style-name="T4">ilin <text:s/>ĝojigu , prepariĝu kaj konduku al granda kaj proksima momento de mia triumfo. </text:span></text:p>
            <text:p><text:span text:style-name="T4">Restu do, senĉese en tiu ĉi rifuĝejo!"</text:span></text:p>
          </draw:text-box>
        </draw:frame>
        <presentation:notes draw:style-name="dp2">
          <draw:page-thumbnail draw:style-name="gr2" draw:layer="layout" svg:width="19.798cm" svg:height="11.136cm" svg:x="0.6cm" svg:y="2.257cm" draw:page-number="3" presentation:class="page"/>
          <draw:frame presentation:style-name="pr1" draw:text-style-name="P3" draw:layer="layout" svg:width="16.799cm" svg:height="13.364cm" svg:x="2.1cm" svg:y="14.107cm" presentation:class="notes" presentation:placeholder="true">
            <draw:text-box/>
          </draw:frame>
        </presentation:notes>
      </draw:page>
      <draw:page draw:name="page4" draw:style-name="dp1" draw:master-page-name="Predvolené">
        <draw:frame draw:style-name="gr5" draw:text-style-name="P6" draw:layer="layout" svg:width="26.5cm" svg:height="14cm" svg:x="0.5cm" svg:y="1cm">
          <draw:text-box>
            <text:p text:style-name="P4"><text:span text:style-name="T8">La 17a de Januaro 1974</text:span></text:p>
            <text:p><text:span text:style-name="T9"/></text:p>
            <text:p text:style-name="P5"><text:span text:style-name="T10">Vesproj de la vivo kun mi</text:span></text:p>
            <text:p><text:span text:style-name="T8"/></text:p>
            <text:p><text:span text:style-name="T8"/></text:p>
            <text:p text:style-name="P5"><text:span text:style-name="T8">„</text:span><text:span text:style-name="T11">Kie estas du, aŭ <text:s/>tri, kunvenintaj en mia <text:s/>nomo, tie estas ankaŭ mi, inter ili</text:span><text:span text:style-name="T8"> „ - diris mia Filo Jesuo. </text:span></text:p>
            <text:p text:style-name="P5"><text:span text:style-name="T8">Se du, aŭ pli da pastroj de mia Movado kunvenis pro mi, ankaŭ mi estas ,meze, de ili. Mi mem kun ili kaj en ili aperas, precipe, se tiuj ĉi pastroj kunligos en la preĝo.</text:span></text:p>
            <text:p text:style-name="P5"><text:span text:style-name="T8">Tial estas necese, por ke pastroj de mia Movado, komencu renkonti kaj kunvenadi. Ne estas bezonate, por ke, ili, kunvenadu multe;ĝi sufiĉas du aŭ tri. Tiuj ĉi renkontiĝoj devas krei originalajn kaj realajn vesperojn. Kiam nun, mia pastra movado ĉie larĝiĝas, oni devas nun, tiuj ĉi vesproj, multiĝi. Estas bezonata nenia <text:s/>organizaĵo. Ĉio, ĝi estu simpla, spontana, silenta, kaj frateca. Kie du, aŭ pli multe da pastroj de mia Movado renkontos pro mi, </text:span><text:span text:style-name="T11">tie estas vespro</text:span><text:span text:style-name="T8">. </text:span></text:p>
            <text:p text:style-name="P5"><text:span text:style-name="T8">En la vespro estis apostoloj, kun Maria - Patrino de Jesuo. </text:span><text:span text:style-name="T11">En tiuj ĉi vesproj, mi volas havi kunligitajn pastrojn de mia Movado kun mi, kun Patrino de Jesuo, kaj tute aparte , kun ilia patrino.</text:span></text:p>
            <text:p text:style-name="P5"><text:span text:style-name="T8">Kial mi volas, ilin havi unuigitaj kun mi en vesproj?</text:span></text:p>
          </draw:text-box>
        </draw:frame>
        <presentation:notes draw:style-name="dp2">
          <draw:page-thumbnail draw:style-name="gr2" draw:layer="layout" svg:width="19.798cm" svg:height="11.136cm" svg:x="0.6cm" svg:y="2.257cm" draw:page-number="4" presentation:class="page"/>
          <draw:frame presentation:style-name="pr1" draw:text-style-name="P3" draw:layer="layout" svg:width="16.799cm" svg:height="13.364cm" svg:x="2.1cm" svg:y="14.107cm" presentation:class="notes" presentation:placeholder="true">
            <draw:text-box/>
          </draw:frame>
        </presentation:notes>
      </draw:page>
      <draw:page draw:name="page5" draw:style-name="dp1" draw:master-page-name="Predvolené">
        <office:forms form:automatic-focus="false" form:apply-design-mode="false"/>
        <draw:frame draw:style-name="gr6" draw:text-style-name="P6" draw:layer="layout" svg:width="26.5cm" svg:height="14.471cm" svg:x="1cm" svg:y="1cm">
          <draw:text-box>
            <text:p/>
            <text:p text:style-name="P5"><text:span text:style-name="T8">- Por ke ili restadu kun mi, por ke mi povu ilin nutri kaj eduki, por ke mi ilin lasu kreski en la perfekta ensanktigo al mi; por ke ili estu <text:s/>nur miaj pastroj, kaj por ke mi povu tra ili kaj en ili aperadi. </text:span></text:p>
            <text:p text:style-name="P5"><text:span text:style-name="T8">- Por ke ili precipe, kun mi preĝu. Se miaj pastroj preĝas kunligite inter si kaj kun mi, kiel tre efektiva estas ilia preĝo!</text:span></text:p>
            <text:p text:style-name="P5"><text:span text:style-name="T8">Tiel ĉi tio, estas mi mem, kiu plenumas en ili sian patrinan taskon, alparolado <text:s/>ĉe la Dio, por ĉiuj miaj infanoj.</text:span></text:p>
            <text:p text:style-name="P5"><text:span text:style-name="T8">Kunligitaj inter si, kaj kun mi, ĉe la solenado de la sankta meso, ĉe la recitado de la diaj laŭdoj, dum la preĝo de la rozario. Tio ĉi estas mia preĝo! La rozario estas armilo, kiun mi donas al tiuj ĉi miaj filoj, por ke <text:s/>povu venki, en la komencantaj grandaj bataloj, kiuj ilin atendas.</text:span></text:p>
            <text:p text:style-name="P5"><text:span text:style-name="T8">-Por ke ili sin amu,kaj por ke ili vivu en frata amo en la kunligo kun patrino.Hodiaŭ estas necese, por ke miaj pastroj sin <text:s/>konu , por ke ili helpu al si, por ke ili vere sin amu, kaj por ke ili estu kiel fratoj, ĉirkaŭ la Patrino. Miaj pastroj hodiaŭ suferas per troa soleco kaj per troa <text:s/>forlasemo… Mi ne volas, ke ili estu solaj. Ili helpu al si, ili amu sin , ili sentu sin ,ĉiuj, kiel fratoj, kaj ili estu, ankaŭ ili, </text:span></text:p>
            <text:p text:style-name="P5"><text:span text:style-name="T8">- Por ke ili atendadu la decidajn momentojn, kiuj ĉiam pli alproksimiĝas. Proksime estas la tempo, kiam iuj el miaj kompatindaj filoj, pastroj, mensogitaj kaj delogitaj de Satano, malferme elstaros kontraŭ mia Filo,kontraŭ mi mem, kontraŭ Eklezio kaj evangelio.</text:span></text:p>
          </draw:text-box>
        </draw:frame>
        <presentation:notes draw:style-name="dp2">
          <draw:page-thumbnail draw:style-name="gr2" draw:layer="layout" svg:width="19.798cm" svg:height="11.136cm" svg:x="0.6cm" svg:y="2.257cm" draw:page-number="5" presentation:class="page"/>
          <draw:frame presentation:style-name="pr1" draw:text-style-name="P3" draw:layer="layout" svg:width="16.799cm" svg:height="13.364cm" svg:x="2.1cm" svg:y="14.107cm" presentation:class="notes" presentation:placeholder="true">
            <draw:text-box/>
          </draw:frame>
        </presentation:notes>
      </draw:page>
      <draw:page draw:name="page6" draw:style-name="dp1" draw:master-page-name="Predvolené">
        <draw:frame draw:style-name="gr7" draw:text-style-name="P6" draw:layer="layout" svg:width="27cm" svg:height="14.5cm" svg:x="0.5cm" svg:y="0.5cm">
          <draw:text-box>
            <text:p/>
            <text:p/>
            <text:p/>
            <text:p/>
            <text:p/>
            <text:p text:style-name="P5">Poste la vicaro de mia pastroj, kiujn mi preparis kaj gvidis, devos publike elstari, por ke kun kuraĝo kaj antaŭ ĉiuj proklamadu la Diecon de mia Filo, ĉiujn miaj privilegioj, devigo de hierarĥia eklezio, kunligitaj kun la papo kaj sub lia gvidado, kaj ĉiuj veroj inkluzivitaj en la evangelioj. Multaj pastroj, ne certaj kaj kvazaŭ surprizatakitaj per la ŝtormo, postiros, vian ekzemplon, kaj revenos al la vojo de la savo. Ĝis tiam <text:s/>preparadu kun mi, <text:s/>kaj atendu !</text:p>
            <text:p text:style-name="P5">Viaj renkontoj estu veraj Mariaj <text:s/>vesproj de la vivo kun mi, vesproj de la preĝoj, de la frateco, atendado...“</text:p>
          </draw:text-box>
        </draw:frame>
        <presentation:notes draw:style-name="dp2">
          <draw:page-thumbnail draw:style-name="gr2" draw:layer="layout" svg:width="19.798cm" svg:height="11.136cm" svg:x="0.6cm" svg:y="2.257cm" draw:page-number="6" presentation:class="page"/>
          <draw:frame presentation:style-name="pr1" draw:text-style-name="P3" draw:layer="layout" svg:width="16.799cm" svg:height="13.364cm" svg:x="2.1cm" svg:y="14.107cm" presentation:class="notes" presentation:placeholder="true">
            <draw:text-box/>
          </draw:frame>
        </presentation:notes>
      </draw:page>
      <draw:page draw:name="page7" draw:style-name="dp1" draw:master-page-name="Predvolené">
        <office:forms form:automatic-focus="false" form:apply-design-mode="false"/>
        <draw:frame draw:style-name="gr8" draw:text-style-name="P6" draw:layer="layout" svg:width="27cm" svg:height="13.76cm" svg:x="0.5cm" svg:y="1cm">
          <draw:text-box>
            <text:p text:style-name="P7"><text:span text:style-name="T8">La 23a de Januaro 1974</text:span></text:p>
            <text:p text:style-name="P8"><text:span text:style-name="T8"/></text:p>
            <text:p text:style-name="P8"><text:span text:style-name="T12">La signo, kiun mi donos al ĉiu</text:span></text:p>
            <text:p text:style-name="P8"><text:span text:style-name="T8">„Zorgu pri nenio, kio esta necesa por dislarĝo de mia Movado. Mi mem pri ĉio zorgos.</text:span></text:p>
            <text:p text:style-name="P8">Mi volas nur, por ke miaj pastroj vivu <text:s/>konstante, <text:s/>kaj nur en la plej granda konfido, al mi. Ĉio, ankaŭ tio, kio rilatas de ilia vivo, kaj de iliaj vivo kondiĉoj, oni devas atendi, de mi.</text:p>
            <text:p text:style-name="P8">Miaj pastroj devos esti malriĉaj, laŭ la ekzemplo de mia Filo Jesuo, sed, neniam al ili mankos <text:s/>tio, kio estas necesa al la vivo, al la digna vivo. Mi estas Patrino, kaj <text:s/>mi zorgos ankaŭ pri tio ĉi. Se estos necesa, mi faros la aĵojn grandajn, eksterordinarajn, eĉ mirakloj.</text:p>
            <text:p text:style-name="P8">Miaj pastroj , do ili <text:s/>ne zorgu, kaj ne faru timon, kiu rilatas, la manĝaĵon, kaj vestaĵon. Ili lasu, kiel infanoj, sian Patrinon, por ke ŝi zorgu! Ili sed seninterrompe zorgu, pri la savo de multaj miaj infanoj, kiuj sin ĉiutage pli, kaj, pli, rapidegas, en pereigon, kaj falas en la ungegon de la Satano. Ĉu ili ne sentas mian grandan patrinan doloron, kiu seninterrompe pligrandiĝas? </text:p>
            <text:p text:style-name="P8">Ili vivu senĉese kun mi, por ke ili ĝojigu la koron de mia Filo Jesuo. Al Jesuo, devas esti donita, <text:s/>en tiuj ĉi momentoj konsolo. Miaj pastroj estu ĝojigantoj de Lia Plejsankta Koro!</text:p>
            <text:p text:style-name="P8">Ili en sia vivo rigardu seninterrompe al mi, ili restadu kun mi, ili amu min, ili preĝu pere de mi. En tiu mezuro, en kiu ili lasas sin al mi kiel mia propraĵo, ili estos <text:s/>en si <text:s/>konadi la pastron de mia Movado.</text:p>
            <text:p text:style-name="P8">Tio ĉi estos signo, kiun mi donos al ĉiu, por ke estu la vivo de ĉiu, <text:s/>vere transformita.“</text:p>
          </draw:text-box>
        </draw:frame>
        <presentation:notes draw:style-name="dp2">
          <draw:page-thumbnail draw:style-name="gr2" draw:layer="layout" svg:width="19.798cm" svg:height="11.136cm" svg:x="0.6cm" svg:y="2.257cm" draw:page-number="7" presentation:class="page"/>
          <draw:frame presentation:style-name="pr1" draw:text-style-name="P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T*New Brunswick" svg:font-family="'AT*New Brunswick', 'Times New Roman'" style:font-pitch="variable"/>
    <style:font-face style:name="AT*Switzerland" svg:font-family="AT*Switzerland" style:font-pitch="variable" style:font-charset="x-symbol"/>
    <style:font-face style:name="Arial" svg:font-family="Arial" style:font-family-generic="system" style:font-pitch="variable"/>
    <style:font-face style:name="Arial1" svg:font-family="Arial" style:font-family-generic="swiss"/>
    <style:font-face style:name="Arial2" svg:font-family="Arial" style:font-pitch="variable"/>
    <style:font-face style:name="Liberation Sans" svg:font-family="'Liberation Sans', Arial" style:font-family-generic="swiss"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Microsoft YaHei1" svg:font-family="'Microsoft YaHei'" style:font-pitch="variable"/>
    <style:font-face style:name="Noto Sans" svg:font-family="'Noto Sans'" style:font-family-generic="roman" style:font-pitch="variable"/>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draw:gradient draw:name="Vyplnené"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Vyplnené_20_modré" draw:display-name="Vyplnené modré"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Vyplnené_20_zelené" draw:display-name="Vyplnené zelené"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Vyplnené_20_červené" draw:display-name="Vyplnené červené"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Vyplnené_20_žlté" draw:display-name="Vyplnené žlté"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Útvary"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sk" fo:country="SK" style:font-name-asian="Segoe UI1"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1" fo:font-family="'Liberation Sans'" style:font-family-generic="roman" style:font-pitch="variable" fo:font-size="18pt"/>
    </style:style>
    <style:style style:name="Shapes" style:family="graphic" style:parent-style-name="Graphic">
      <style:graphic-properties draw:stroke="none" draw:fill="gradient" draw:fill-gradient-name="Útvary"/>
      <style:text-properties fo:font-size="14pt" fo:font-weight="bold"/>
    </style:style>
    <style:style style:name="Filled" style:family="graphic" style:parent-style-name="Shapes">
      <style:graphic-properties draw:fill="gradient" draw:fill-gradient-name="Vyplnené"/>
    </style:style>
    <style:style style:name="Filled_20_Blue" style:display-name="Filled Blue" style:family="graphic" style:parent-style-name="Filled">
      <style:graphic-properties draw:fill-gradient-name="Vyplnené_20_modré"/>
      <style:text-properties fo:color="#ffffff" loext:opacity="100%"/>
    </style:style>
    <style:style style:name="Filled_20_Green" style:display-name="Filled Green" style:family="graphic" style:parent-style-name="Filled">
      <style:graphic-properties draw:fill-gradient-name="Vyplnené_20_zelené"/>
      <style:text-properties fo:color="#ffffff" loext:opacity="100%" style:font-name="Liberation Sans1" fo:font-family="'Liberation Sans'" style:font-family-generic="roman" style:font-pitch="variable"/>
    </style:style>
    <style:style style:name="Filled_20_Red" style:display-name="Filled Red" style:family="graphic" style:parent-style-name="Filled">
      <style:graphic-properties draw:fill-gradient-name="Vyplnené_20_červené"/>
      <style:text-properties fo:color="#ffffff" loext:opacity="100%"/>
    </style:style>
    <style:style style:name="Filled_20_Yellow" style:display-name="Filled Yellow" style:family="graphic" style:parent-style-name="Filled">
      <style:graphic-properties draw:fill-gradient-name="Vyplnené_20_žlté"/>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Body_20_Text" style:display-name="Body Text" style:family="graphic">
      <style:paragraph-properties fo:margin-top="0cm" fo:margin-bottom="0.436cm" fo:line-height="115%" style:text-autospace="none"/>
    </style:style>
    <style:style style:name="List" style:family="graphic">
      <style:paragraph-properties style:text-autospace="none"/>
      <style:text-properties style:font-name-complex="Arial1" style:font-family-complex="Arial" style:font-family-generic-complex="swiss"/>
    </style:style>
    <style:style style:name="Nadpis" style:family="graphic">
      <style:paragraph-properties fo:margin-top="0.746cm" fo:margin-bottom="0.374cm" style:text-autospace="none"/>
      <style:text-properties style:font-name="Liberation Sans" fo:font-family="'Liberation Sans', Arial" style:font-family-generic="swiss" style:font-pitch="variable" fo:font-size="14pt" style:font-name-asian="Microsoft YaHei1" style:font-family-asian="'Microsoft YaHei'" style:font-pitch-asian="variable" style:font-name-complex="Liberation Sans" style:font-family-complex="'Liberation Sans', Arial" style:font-family-generic-complex="swiss" style:font-pitch-complex="variable" style:font-size-complex="14pt"/>
    </style:style>
    <style:style style:name="Nadpis1" style:family="graphic">
      <style:paragraph-properties fo:margin-top="0.746cm" fo:margin-bottom="0.374cm" style:text-autospace="none"/>
      <style:text-properties style:font-name="Liberation Sans" fo:font-family="'Liberation Sans', Arial" style:font-family-generic="swiss" style:font-pitch="variable" fo:font-size="14pt" style:font-name-asian="Microsoft YaHei1" style:font-family-asian="'Microsoft YaHei'" style:font-pitch-asian="variable" style:font-name-complex="Liberation Sans" style:font-family-complex="'Liberation Sans', Arial" style:font-family-generic-complex="swiss" style:font-pitch-complex="variable" style:font-size-complex="14pt"/>
    </style:style>
    <style:style style:name="Normal" style:family="graphic">
      <style:graphic-properties style:writing-mode="lr-tb"/>
      <style:paragraph-properties style:text-autospace="none"/>
      <style:text-properties style:use-window-font-color="true" loext:opacity="0%" fo:font-size="12pt" fo:language="sk" fo:country="SK" style:letter-kerning="true" style:font-name-asian="Segoe UI" style:font-family-asian="'Segoe UI'" style:font-family-generic-asian="roman" style:font-pitch-asian="variable" style:language-asian="zh" style:country-asian="CN" style:font-name-complex="Arial2" style:font-family-complex="Arial" style:font-pitch-complex="variable" style:font-size-complex="12pt" style:language-complex="sk" style:country-complex="SK"/>
    </style:style>
    <style:style style:name="Register" style:family="graphic">
      <style:paragraph-properties style:text-autospace="none"/>
      <style:text-properties style:font-name-complex="Arial1" style:font-family-complex="Arial" style:font-family-generic-complex="swiss"/>
    </style:style>
    <style:style style:name="Symboly_20_pre_20_číslovanie" style:display-name="Symboly pre číslovanie" style:family="graphic">
      <style:paragraph-properties style:text-autospace="none"/>
    </style:style>
    <style:style style:name="caption" style:family="graphic">
      <style:paragraph-properties fo:margin-top="0.374cm" fo:margin-bottom="0.374cm" style:text-autospace="none"/>
      <style:text-properties fo:font-size="12pt" fo:font-style="italic" style:font-size-asian="12pt" style:font-style-asian="italic" style:font-name-complex="Arial1" style:font-family-complex="Arial" style:font-family-generic-complex="swiss" style:font-size-complex="12pt" style:font-style-complex="italic"/>
    </style:style>
    <style:style style:name="datum" style:family="graphic">
      <style:graphic-properties style:writing-mode="lr-tb"/>
      <style:paragraph-properties fo:text-align="right" style:text-autospace="none"/>
      <style:text-properties fo:color="#000000" loext:opacity="100%" style:font-name="Times New Roman" fo:font-family="'Times New Roman'" style:font-family-generic="roman" style:font-pitch="variable" fo:font-size="9pt" fo:language="cs" fo:country="CZ"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9pt" style:language-complex="cs" style:country-complex="CZ"/>
    </style:style>
    <style:style style:name="datum2" style:family="graphic">
      <style:graphic-properties style:writing-mode="lr-tb"/>
      <style:paragraph-properties fo:text-align="right" style:text-autospace="none"/>
      <style:text-properties fo:color="#000000" loext:opacity="100%" style:font-name="Times New Roman" fo:font-family="'Times New Roman'" style:font-family-generic="roman" style:font-pitch="variable" fo:font-size="8pt" fo:language="cs" fo:country="CZ" fo:font-style="italic" fo:font-weight="bold"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8pt" style:language-complex="cs" style:country-complex="CZ" style:font-style-complex="italic" style:font-weight-complex="bold"/>
    </style:style>
    <style:style style:name="medzera8" style:family="graphic">
      <style:graphic-properties style:writing-mode="lr-tb"/>
      <style:paragraph-properties fo:margin-left="0cm" fo:margin-right="0cm" fo:text-align="justify" fo:text-indent="0.616cm" style:text-autospace="none"/>
      <style:text-properties fo:color="#000000" loext:opacity="100%" style:font-name="AT*New Brunswick" fo:font-family="'AT*New Brunswick', 'Times New Roman'" style:font-pitch="variable" fo:font-size="8pt" fo:language="cs" fo:country="CZ" style:letter-kerning="true" style:font-name-asian="Times New Roman" style:font-family-asian="'Times New Roman'" style:font-family-generic-asian="roman" style:font-pitch-asian="variable" style:language-asian="zh" style:country-asian="CN" style:font-name-complex="AT*New Brunswick" style:font-family-complex="'AT*New Brunswick', 'Times New Roman'" style:font-pitch-complex="variable" style:font-size-complex="8pt" style:language-complex="cs" style:country-complex="CZ"/>
    </style:style>
    <style:style style:name="nadpis" style:family="graphic">
      <style:graphic-properties style:writing-mode="lr-tb"/>
      <style:paragraph-properties style:text-autospace="none"/>
      <style:text-properties fo:color="#000000" loext:opacity="100%" style:font-name="Times New Roman" fo:font-family="'Times New Roman'" style:font-family-generic="roman" style:font-pitch="variable" fo:font-size="11pt" fo:language="cs" fo:country="CZ" fo:font-weight="bold"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1pt" style:language-complex="cs" style:country-complex="CZ" style:font-weight-complex="bold"/>
    </style:style>
    <style:style style:name="podnadpis" style:family="graphic">
      <style:graphic-properties style:writing-mode="lr-tb"/>
      <style:paragraph-properties style:text-autospace="none"/>
      <style:text-properties fo:color="#000000" loext:opacity="100%" style:font-name="Times New Roman" fo:font-family="'Times New Roman'" style:font-family-generic="roman" style:font-pitch="variable" fo:font-size="10pt" fo:language="cs" fo:country="CZ"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0pt" style:language-complex="cs" style:country-complex="CZ"/>
    </style:style>
    <style:style style:name="titul" style:family="graphic">
      <style:graphic-properties style:writing-mode="lr-tb"/>
      <style:paragraph-properties fo:text-align="center" style:text-autospace="none"/>
      <style:text-properties fo:color="#000000" loext:opacity="100%" style:font-name="Times New Roman" fo:font-family="'Times New Roman'" style:font-family-generic="roman" style:font-pitch="variable" fo:font-size="12pt" fo:language="cs" fo:country="CZ" fo:font-weight="bold"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2pt" style:language-complex="cs" style:country-complex="CZ" style:font-weight-complex="bold"/>
    </style:style>
    <style:style style:name="medzera7"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7pt" fo:language="cs" fo:country="CZ" style:letter-kerning="true"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7pt" style:language-complex="cs" style:country-complex="CZ"/>
    </style:style>
    <style:style style:name="Predvolené-background" style:family="presentation">
      <style:graphic-properties draw:stroke="none" draw:fill="none"/>
      <style:text-properties style:letter-kerning="true"/>
    </style:style>
    <style:style style:name="Predvolené-backgroundobjects" style:family="presentation">
      <style:graphic-properties draw:textarea-horizontal-align="justify" draw:shadow="hidden" draw:shadow-offset-x="0.2cm" draw:shadow-offset-y="0.2cm" draw:shadow-color="#808080"/>
      <style:text-properties style:letter-kerning="true"/>
    </style:style>
    <style:style style:name="Predvolené-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Arial"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Predvolené-outline1" style:family="presentation">
      <style:graphic-properties draw:stroke="none" draw:fill="none" draw:auto-grow-height="false" draw:fit-to-size="false" style:shrink-to-fit="true">
        <text:list-style style:name="Predvolené-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redvolené-outline2" style:family="presentation" style:parent-style-name="Predvolené-outline1">
      <style:paragraph-properties fo:margin-top="0.4cm" fo:margin-bottom="0cm"/>
      <style:text-properties fo:font-size="28pt" style:font-size-asian="28pt" style:font-size-complex="28pt"/>
    </style:style>
    <style:style style:name="Predvolené-outline3" style:family="presentation" style:parent-style-name="Predvolené-outline2">
      <style:paragraph-properties fo:margin-top="0.3cm" fo:margin-bottom="0cm"/>
      <style:text-properties fo:font-size="24pt" style:font-size-asian="24pt" style:font-size-complex="24pt"/>
    </style:style>
    <style:style style:name="Predvolené-outline4" style:family="presentation" style:parent-style-name="Predvolené-outline3">
      <style:paragraph-properties fo:margin-top="0.2cm" fo:margin-bottom="0cm"/>
      <style:text-properties fo:font-size="20pt" style:font-size-asian="20pt" style:font-size-complex="20pt"/>
    </style:style>
    <style:style style:name="Predvolené-outline5" style:family="presentation" style:parent-style-name="Predvolené-outline4">
      <style:paragraph-properties fo:margin-top="0.1cm" fo:margin-bottom="0cm"/>
      <style:text-properties fo:font-size="20pt" style:font-size-asian="20pt" style:font-size-complex="20pt"/>
    </style:style>
    <style:style style:name="Predvolené-outline6" style:family="presentation" style:parent-style-name="Predvolené-outline5">
      <style:paragraph-properties fo:margin-top="0.1cm" fo:margin-bottom="0cm"/>
      <style:text-properties fo:font-size="20pt" style:font-size-asian="20pt" style:font-size-complex="20pt"/>
    </style:style>
    <style:style style:name="Predvolené-outline7" style:family="presentation" style:parent-style-name="Predvolené-outline6">
      <style:paragraph-properties fo:margin-top="0.1cm" fo:margin-bottom="0cm"/>
      <style:text-properties fo:font-size="20pt" style:font-size-asian="20pt" style:font-size-complex="20pt"/>
    </style:style>
    <style:style style:name="Predvolené-outline8" style:family="presentation" style:parent-style-name="Predvolené-outline7">
      <style:paragraph-properties fo:margin-top="0.1cm" fo:margin-bottom="0cm"/>
      <style:text-properties fo:font-size="20pt" style:font-size-asian="20pt" style:font-size-complex="20pt"/>
    </style:style>
    <style:style style:name="Predvolené-outline9" style:family="presentation" style:parent-style-name="Predvolené-outline8">
      <style:paragraph-properties fo:margin-top="0.1cm" fo:margin-bottom="0cm"/>
      <style:text-properties fo:font-size="20pt" style:font-size-asian="20pt" style:font-size-complex="20pt"/>
    </style:style>
    <style:style style:name="Predvolené-subtitle" style:family="presentation">
      <style:graphic-properties draw:stroke="none" draw:fill="none" draw:textarea-vertical-align="middle">
        <text:list-style style:name="Predvolené-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redvolené-title" style:family="presentation">
      <style:graphic-properties draw:stroke="none" draw:fill="none" draw:textarea-vertical-align="middle">
        <text:list-style style:name="Predvolené-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Arial" style:font-family-complex="Ari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Predvolené-backgroundobjects">
      <style:graphic-properties draw:stroke="none" draw:fill="none" draw:fill-color="#ffffff" draw:auto-grow-height="false" fo:min-height="1.086cm" loext:decorative="false"/>
      <style:paragraph-properties style:writing-mode="lr-tb"/>
    </style:style>
    <style:style style:name="Mpr2" style:family="presentation" style:parent-style-name="Predvolené-backgroundobjects">
      <style:graphic-properties draw:stroke="none" draw:fill="none" draw:fill-color="#ffffff" draw:auto-grow-height="false" fo:min-height="1.485cm" loext:decorative="false"/>
      <style:paragraph-properties style:writing-mode="lr-tb"/>
    </style:style>
    <style:style style:name="Mpr3" style:family="presentation" style:parent-style-name="Predvolené-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číslo&gt;</text:page-number></text:span></text:p>
        </draw:text-box>
      </draw:frame>
    </style:handout-master>
    <style:master-page style:name="Predvolené"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Predvolené-title" draw:layer="backgroundobjects" svg:width="25.199cm" svg:height="2.629cm" svg:x="1.4cm" svg:y="0.628cm" presentation:class="title" presentation:placeholder="true">
        <draw:text-box/>
      </draw:frame>
      <draw:frame presentation:style-name="Predvolené-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číslo&gt;</text:page-number></text:span></text:p>
        </draw:text-box>
      </draw:frame>
      <presentation:notes style:page-layout-name="PM0">
        <draw:page-thumbnail presentation:style-name="Predvolené-title" draw:layer="backgroundobjects" svg:width="19.798cm" svg:height="11.136cm" svg:x="0.6cm" svg:y="2.257cm" presentation:class="page"/>
        <draw:frame presentation:style-name="Predvolené-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čísl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6-08-30T20:37:00.310457800</meta:creation-date>
    <dc:date>2026-09-04T13:50:16.290940700</dc:date>
    <meta:editing-duration>PT19M40S</meta:editing-duration>
    <meta:editing-cycles>10</meta:editing-cycles>
    <meta:generator>LibreOffice/26.2.1.2$Windows_X86_64 LibreOffice_project/620$Build-2</meta:generator>
    <meta:document-statistic meta:object-count="42"/>
  </office:meta>
</office:document-meta>
</file>