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presentation"/>
  <manifest:file-entry manifest:full-path="Configurations2/" manifest:media-type="application/vnd.sun.xml.ui.configuration"/>
  <manifest:file-entry manifest:full-path="styles.xml" manifest:media-type="text/xml"/>
  <manifest:file-entry manifest:full-path="Thumbnails/thumbnail.png" manifest:media-type="image/png"/>
  <manifest:file-entry manifest:full-path="content.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xmlns:smil="urn:oasis:names:tc:opendocument:xmlns:smil-compatible:1.0" xmlns:anim="urn:oasis:names:tc:opendocument:xmlns:animation:1.0" xmlns:officeooo="http://openoffice.org/2009/office" office:version="1.4">
  <office:scripts/>
  <office:font-face-decls>
    <style:font-face style:name="AT*New Brunswick" svg:font-family="'AT*New Brunswick', 'Times New Roman'" style:font-pitch="variable"/>
    <style:font-face style:name="AT*Switzerland" svg:font-family="AT*Switzerland" style:font-pitch="variable" style:font-charset="x-symbol"/>
    <style:font-face style:name="Arial" svg:font-family="Arial" style:font-family-generic="system" style:font-pitch="variable"/>
    <style:font-face style:name="Arial1" svg:font-family="Arial" style:font-family-generic="swiss"/>
    <style:font-face style:name="Google Sans" svg:font-family="'Google Sans', Arial"/>
    <style:font-face style:name="Liberation Sans" svg:font-family="'Liberation Sans', Arial" style:font-family-generic="roman" style:font-pitch="variable"/>
    <style:font-face style:name="Liberation Sans1" svg:font-family="'Liberation Sans'" style:font-family-generic="roman" style:font-pitch="variable"/>
    <style:font-face style:name="Liberation Sans2" svg:font-family="'Liberation Sans', Arial" style:font-family-generic="swiss" style:font-pitch="variable"/>
    <style:font-face style:name="Liberation Serif" svg:font-family="'Liberation Serif', 'Times New Roman'" style:font-family-generic="roman" style:font-pitch="variable"/>
    <style:font-face style:name="Liberation Serif1" svg:font-family="'Liberation Serif'" style:font-family-generic="roman" style:font-pitch="variable"/>
    <style:font-face style:name="Linux Libertine" svg:font-family="'Linux Libertine', Georgia"/>
    <style:font-face style:name="Microsoft YaHei" svg:font-family="'Microsoft YaHei'" style:font-family-generic="system" style:font-pitch="variable"/>
    <style:font-face style:name="Microsoft YaHei1" svg:font-family="'Microsoft YaHei'" style:font-pitch="variable"/>
    <style:font-face style:name="NSimSun" svg:font-family="NSimSun" style:font-pitch="variable"/>
    <style:font-face style:name="Noto Sans" svg:font-family="'Noto Sans'" style:font-family-generic="roman" style:font-pitch="variable"/>
    <style:font-face style:name="OpenSymbol" svg:font-family="OpenSymbol, 'Arial Unicode MS'" style:font-charset="x-symbol"/>
    <style:font-face style:name="Segoe UI" svg:font-family="'Segoe UI'" style:font-family-generic="roman" style:font-pitch="variable"/>
    <style:font-face style:name="Segoe UI1"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witterChirp" svg:font-family="TwitterChirp, apple-system"/>
  </office:font-face-decls>
  <office:automatic-styles>
    <style:style style:name="dp1" style:family="drawing-page">
      <style:drawing-page-properties presentation:background-visible="true" presentation:background-objects-visible="true" presentation:display-footer="true" presentation:display-page-number="false" presentation:display-date-time="true" smil:type="miscShapeWipe" smil:subtype="leftToRight">
        <presentation:sound xlink:href="../../../../../Program%20Files/LibreOffice/share/gallery/sounds/kongas.wav" xlink:type="simple" xlink:show="new" xlink:actuate="onRequest"/>
      </style:drawing-page-properties>
    </style:style>
    <style:style style:name="dp2" style:family="drawing-page">
      <style:drawing-page-properties presentation:display-header="true" presentation:display-footer="true" presentation:display-page-number="false" presentation:display-date-time="true"/>
    </style:style>
    <style:style style:name="dp3" style:family="drawing-page">
      <style:drawing-page-properties presentation:background-visible="true" presentation:background-objects-visible="true" presentation:display-footer="true" presentation:display-page-number="false" presentation:display-date-time="true" smil:type="randomBarWipe" smil:subtype="vertical">
        <presentation:sound xlink:href="../../../../../Program%20Files/LibreOffice/share/gallery/sounds/nature1.wav" xlink:type="simple" xlink:show="new" xlink:actuate="onRequest"/>
      </style:drawing-page-properties>
    </style:style>
    <style:style style:name="dp4" style:family="drawing-page">
      <style:drawing-page-properties presentation:background-visible="true" presentation:background-objects-visible="true" presentation:display-footer="true" presentation:display-page-number="false" presentation:display-date-time="true" smil:type="pinWheelWipe" smil:subtype="oneBlade"/>
    </style:style>
    <style:style style:name="dp5" style:family="drawing-page">
      <style:drawing-page-properties presentation:background-visible="true" presentation:background-objects-visible="true" presentation:display-footer="true" presentation:display-page-number="false" presentation:display-date-time="true" smil:type="zoom" smil:subtype="rotateIn"/>
    </style:style>
    <style:style style:name="dp6" style:family="drawing-page">
      <style:drawing-page-properties presentation:background-visible="true" presentation:background-objects-visible="true" presentation:display-footer="true" presentation:display-page-number="false" presentation:display-date-time="true" smil:type="slideWipe" smil:subtype="fromTop" smil:direction="reverse"/>
    </style:style>
    <style:style style:name="dp7" style:family="drawing-page">
      <style:drawing-page-properties presentation:background-visible="true" presentation:background-objects-visible="true" presentation:display-footer="true" presentation:display-page-number="false" presentation:display-date-time="true" smil:type="barWipe" smil:subtype="topToBottom" smil:direction="reverse"/>
    </style:style>
    <style:style style:name="dp8" style:family="drawing-page">
      <style:drawing-page-properties presentation:background-visible="true" presentation:background-objects-visible="true" presentation:display-footer="true" presentation:display-page-number="false" presentation:display-date-time="true" smil:type="checkerBoardWipe" smil:subtype="down"/>
    </style:style>
    <style:style style:name="dp9" style:family="drawing-page">
      <style:drawing-page-properties presentation:background-visible="true" presentation:background-objects-visible="true" presentation:display-footer="true" presentation:display-page-number="false" presentation:display-date-time="true" smil:type="fourBoxWipe" smil:subtype="cornersOut"/>
    </style:style>
    <style:style style:name="gr1" style:family="graphic">
      <style:graphic-properties style:protect="size" loext:decorative="false"/>
    </style:style>
    <style:style style:name="gr2" style:family="graphic" style:parent-style-name="standard">
      <style:graphic-properties draw:stroke="none" draw:fill="none" draw:textarea-horizontal-align="right" fo:min-height="8.25cm" loext:decorative="false"/>
      <style:paragraph-properties style:writing-mode="lr-tb"/>
    </style:style>
    <style:style style:name="gr3" style:family="graphic" style:parent-style-name="standard">
      <style:graphic-properties draw:stroke="none" draw:fill="none" draw:textarea-horizontal-align="right" fo:min-height="9.75cm" loext:decorative="false"/>
      <style:paragraph-properties style:writing-mode="lr-tb"/>
    </style:style>
    <style:style style:name="gr4" style:family="graphic" style:parent-style-name="standard">
      <style:graphic-properties draw:stroke="none" svg:stroke-color="#000000" draw:fill="none" draw:fill-color="#ffffff" draw:auto-grow-height="true" draw:auto-grow-width="false" fo:min-height="15.221cm" loext:decorative="false"/>
      <style:paragraph-properties style:writing-mode="lr-tb"/>
    </style:style>
    <style:style style:name="gr5" style:family="graphic" style:parent-style-name="standard">
      <style:graphic-properties draw:stroke="none" draw:fill="none" draw:textarea-horizontal-align="right" fo:min-height="14.25cm" loext:decorative="false"/>
      <style:paragraph-properties style:writing-mode="lr-tb"/>
    </style:style>
    <style:style style:name="gr6" style:family="graphic" style:parent-style-name="standard">
      <style:graphic-properties draw:stroke="none" svg:stroke-color="#000000" draw:fill="none" draw:fill-color="#ffffff" draw:auto-grow-height="true" draw:auto-grow-width="false" fo:min-height="13.51cm" loext:decorative="false"/>
      <style:paragraph-properties style:writing-mode="lr-tb"/>
    </style:style>
    <style:style style:name="gr7" style:family="graphic" style:parent-style-name="standard">
      <style:graphic-properties draw:stroke="none" svg:stroke-color="#000000" draw:fill="none" draw:fill-color="#ffffff" draw:auto-grow-height="true" draw:auto-grow-width="false" fo:min-height="13.75cm" loext:decorative="false"/>
      <style:paragraph-properties style:writing-mode="lr-tb"/>
    </style:style>
    <style:style style:name="gr8" style:family="graphic" style:parent-style-name="standard">
      <style:graphic-properties draw:stroke="none" svg:stroke-color="#000000" draw:fill="none" draw:fill-color="#ffffff" draw:textarea-horizontal-align="right" draw:auto-grow-height="true" draw:auto-grow-width="false" fo:min-height="13.321cm" loext:decorative="false"/>
      <style:paragraph-properties style:writing-mode="lr-tb"/>
    </style:style>
    <style:style style:name="gr9" style:family="graphic" style:parent-style-name="standard">
      <style:graphic-properties draw:stroke="none" svg:stroke-color="#000000" draw:fill="none" draw:fill-color="#ffffff" draw:textarea-horizontal-align="right" draw:auto-grow-height="true" draw:auto-grow-width="false" fo:min-height="13.25cm" loext:decorative="false"/>
      <style:paragraph-properties style:writing-mode="lr-tb"/>
    </style:style>
    <style:style style:name="gr10" style:family="graphic" style:parent-style-name="standard">
      <style:graphic-properties draw:stroke="none" svg:stroke-color="#000000" draw:fill="none" draw:fill-color="#ffffff" draw:textarea-horizontal-align="right" draw:auto-grow-height="true" draw:auto-grow-width="false" fo:min-height="14.25cm" loext:decorative="false"/>
      <style:paragraph-properties style:writing-mode="lr-tb"/>
    </style:style>
    <style:style style:name="gr11" style:family="graphic" style:parent-style-name="standard">
      <style:graphic-properties draw:stroke="none" svg:stroke-color="#000000" draw:fill="none" draw:fill-color="#ffffff" draw:textarea-horizontal-align="right" draw:auto-grow-height="true" draw:auto-grow-width="false" fo:min-height="14.75cm" loext:decorative="false"/>
      <style:paragraph-properties style:writing-mode="lr-tb"/>
    </style:style>
    <style:style style:name="gr12" style:family="graphic" style:parent-style-name="standard">
      <style:graphic-properties draw:stroke="none" svg:stroke-color="#000000" draw:fill="none" draw:fill-color="#ffffff" draw:textarea-horizontal-align="right" draw:auto-grow-height="true" draw:auto-grow-width="false" fo:min-height="14.932cm" loext:decorative="false"/>
      <style:paragraph-properties style:writing-mode="lr-tb"/>
    </style:style>
    <style:style style:name="gr13" style:family="graphic" style:parent-style-name="standard">
      <style:graphic-properties draw:stroke="none" svg:stroke-color="#000000" draw:fill="none" draw:fill-color="#ffffff" draw:textarea-horizontal-align="right" draw:auto-grow-height="true" draw:auto-grow-width="false" fo:min-height="13.51cm" loext:decorative="false"/>
      <style:paragraph-properties style:writing-mode="lr-tb"/>
    </style:style>
    <style:style style:name="gr14" style:family="graphic" style:parent-style-name="standard">
      <style:graphic-properties draw:stroke="none" svg:stroke-color="#000000" draw:fill="none" draw:fill-color="#ffffff" draw:auto-grow-height="true" draw:auto-grow-width="false" fo:min-height="14.25cm" loext:decorative="false"/>
      <style:paragraph-properties style:writing-mode="lr-tb"/>
    </style:style>
    <style:style style:name="gr15" style:family="graphic" style:parent-style-name="standard">
      <style:graphic-properties draw:stroke="none" svg:stroke-color="#000000" draw:fill="none" draw:fill-color="#ffffff" draw:textarea-horizontal-align="right" draw:auto-grow-height="true" draw:auto-grow-width="false" fo:min-height="13.75cm" loext:decorative="false"/>
      <style:paragraph-properties style:writing-mode="lr-tb"/>
    </style:style>
    <style:style style:name="gr16" style:family="graphic" style:parent-style-name="standard">
      <style:graphic-properties draw:stroke="none" svg:stroke-color="#000000" draw:fill="none" draw:fill-color="#ffffff" draw:textarea-horizontal-align="right" draw:auto-grow-height="true" draw:auto-grow-width="false" fo:min-height="14.221cm" loext:decorative="false"/>
      <style:paragraph-properties style:writing-mode="lr-tb"/>
    </style:style>
    <style:style style:name="gr17" style:family="graphic" style:parent-style-name="standard">
      <style:graphic-properties draw:stroke="none" svg:stroke-color="#000000" draw:fill="none" draw:fill-color="#ffffff" draw:auto-grow-height="true" draw:auto-grow-width="false" fo:min-height="12.75cm" loext:decorative="false"/>
      <style:paragraph-properties style:writing-mode="lr-tb"/>
    </style:style>
    <style:style style:name="gr18" style:family="graphic" style:parent-style-name="standard">
      <style:graphic-properties draw:stroke="none" svg:stroke-color="#000000" draw:fill="none" draw:fill-color="#ffffff" draw:auto-grow-height="true" draw:auto-grow-width="false" fo:min-height="13.25cm" loext:decorative="false"/>
      <style:paragraph-properties style:writing-mode="lr-tb"/>
    </style:style>
    <style:style style:name="gr19" style:family="graphic" style:parent-style-name="standard">
      <style:graphic-properties draw:stroke="none" svg:stroke-color="#000000" draw:fill="none" draw:fill-color="#ffffff" draw:auto-grow-height="true" draw:auto-grow-width="false" fo:min-height="15.036cm" loext:decorative="false"/>
      <style:paragraph-properties style:writing-mode="lr-tb"/>
    </style:style>
    <style:style style:name="gr20" style:family="graphic" style:parent-style-name="standard">
      <style:graphic-properties draw:stroke="none" svg:stroke-color="#000000" draw:fill="none" draw:fill-color="#ffffff" draw:auto-grow-height="true" draw:auto-grow-width="false" fo:min-height="12.25cm" loext:decorative="false"/>
      <style:paragraph-properties style:writing-mode="lr-tb"/>
    </style:style>
    <style:style style:name="pr1" style:family="presentation" style:parent-style-name="Predvolené-subtitle">
      <style:graphic-properties draw:fill-color="#ffffff" draw:auto-grow-height="true" fo:min-height="9.134cm" loext:decorative="false"/>
      <style:paragraph-properties style:writing-mode="lr-tb"/>
    </style:style>
    <style:style style:name="pr2" style:family="presentation" style:parent-style-name="Predvolené-notes">
      <style:graphic-properties draw:fill-color="#ffffff" draw:auto-grow-height="false" fo:min-height="13.365cm" loext:decorative="false"/>
      <style:paragraph-properties style:writing-mode="lr-tb"/>
    </style:style>
    <style:style style:name="pr3" style:family="presentation" style:parent-style-name="Predvolené-outline1">
      <style:graphic-properties fo:min-height="8.884cm" loext:decorative="false"/>
      <style:paragraph-properties style:writing-mode="lr-tb"/>
    </style:style>
    <style:style style:name="P1" style:family="paragraph">
      <style:paragraph-properties fo:margin-top="0.42cm" fo:margin-bottom="0.35cm"/>
    </style:style>
    <style:style style:name="P2" style:family="paragraph">
      <loext:graphic-properties draw:fill-color="#ffffff"/>
      <style:paragraph-properties fo:margin-top="0.42cm" fo:margin-bottom="0.35cm"/>
      <style:text-properties fo:font-size="32pt"/>
    </style:style>
    <style:style style:name="P3" style:family="paragraph">
      <loext:graphic-properties draw:fill-color="#ffffff"/>
    </style:style>
    <style:style style:name="P4" style:family="paragraph">
      <style:paragraph-properties fo:margin-top="0.42cm" fo:margin-bottom="0.349cm" fo:text-align="right"/>
    </style:style>
    <style:style style:name="P5" style:family="paragraph">
      <style:paragraph-properties fo:margin-top="0.42cm" fo:margin-bottom="0.349cm"/>
    </style:style>
    <style:style style:name="P6" style:family="paragraph">
      <style:paragraph-properties fo:margin-top="0.42cm" fo:margin-bottom="0.35cm" fo:text-align="right"/>
    </style:style>
    <style:style style:name="P7" style:family="paragraph">
      <style:paragraph-properties fo:margin-top="0.42cm" fo:margin-bottom="0.35cm" fo:text-align="left"/>
    </style:style>
    <style:style style:name="P8" style:family="paragraph">
      <loext:graphic-properties draw:fill="none"/>
      <style:paragraph-properties fo:margin-top="0.42cm" fo:margin-bottom="0.35cm" fo:text-align="right"/>
      <style:text-properties fo:font-size="10pt" style:font-size-asian="10pt" style:font-size-complex="10pt"/>
    </style:style>
    <style:style style:name="P9" style:family="paragraph">
      <style:paragraph-properties fo:text-align="right"/>
    </style:style>
    <style:style style:name="P10" style:family="paragraph">
      <style:paragraph-properties fo:text-align="justify"/>
    </style:style>
    <style:style style:name="P11" style:family="paragraph">
      <loext:graphic-properties draw:fill="none" draw:fill-color="#ffffff"/>
      <style:paragraph-properties fo:text-align="right"/>
      <style:text-properties fo:font-size="18pt"/>
    </style:style>
    <style:style style:name="P12" style:family="paragraph">
      <loext:graphic-properties draw:fill="none"/>
      <style:text-properties fo:font-size="14pt" style:font-size-asian="14pt" style:font-size-complex="14pt"/>
    </style:style>
    <style:style style:name="P13" style:family="paragraph">
      <loext:graphic-properties draw:fill="none" draw:fill-color="#ffffff"/>
    </style:style>
    <style:style style:name="P14" style:family="paragraph">
      <style:paragraph-properties fo:margin-top="0.212cm" fo:margin-bottom="0cm" fo:text-align="right"/>
    </style:style>
    <style:style style:name="P15" style:family="paragraph">
      <style:paragraph-properties fo:margin-top="0.212cm" fo:margin-bottom="0cm"/>
    </style:style>
    <style:style style:name="P16" style:family="paragraph">
      <style:paragraph-properties fo:text-align="left"/>
    </style:style>
    <style:style style:name="P17" style:family="paragraph">
      <loext:graphic-properties draw:fill="none" draw:fill-color="#ffffff"/>
      <style:paragraph-properties fo:text-align="justify"/>
      <style:text-properties fo:font-size="14pt" style:font-size-asian="14pt" style:font-size-complex="14pt"/>
    </style:style>
    <style:style style:name="P18" style:family="paragraph">
      <style:paragraph-properties fo:margin-left="0cm" fo:margin-right="0cm" fo:margin-top="0cm" fo:margin-bottom="0cm" fo:line-height="100%" fo:text-align="left" fo:text-indent="0cm"/>
    </style:style>
    <style:style style:name="P19" style:family="paragraph">
      <style:paragraph-properties fo:margin-left="0cm" fo:margin-right="0cm" fo:margin-top="0cm" fo:margin-bottom="0cm" fo:line-height="100%" fo:text-indent="0cm"/>
    </style:style>
    <style:style style:name="P20" style:family="paragraph">
      <style:paragraph-properties fo:margin-left="0cm" fo:margin-right="0cm" fo:margin-top="0cm" fo:margin-bottom="0cm" fo:line-height="100%" fo:text-align="right" fo:text-indent="0cm"/>
    </style:style>
    <style:style style:name="P21" style:family="paragraph">
      <style:paragraph-properties fo:margin-left="1cm" fo:margin-right="0cm" fo:margin-top="0cm" fo:margin-bottom="0cm" fo:line-height="100%" fo:text-align="right" fo:text-indent="0cm"/>
    </style:style>
    <style:style style:name="P22" style:family="paragraph">
      <style:paragraph-properties fo:margin-left="1cm" fo:margin-right="0cm" fo:margin-top="0cm" fo:margin-bottom="0cm" fo:line-height="100%" fo:text-indent="0cm"/>
    </style:style>
    <style:style style:name="P23" style:family="paragraph">
      <loext:graphic-properties draw:fill="none" draw:fill-color="#ffffff"/>
      <style:text-properties fo:font-size="16pt" style:font-size-asian="16pt" style:font-size-complex="16pt"/>
    </style:style>
    <style:style style:name="P24" style:family="paragraph">
      <loext:graphic-properties draw:fill="none" draw:fill-color="#ffffff"/>
      <style:text-properties fo:font-size="18pt" style:font-size-asian="18pt" style:font-size-complex="18pt"/>
    </style:style>
    <style:style style:name="P25" style:family="paragraph">
      <style:paragraph-properties fo:margin-left="0cm" fo:margin-right="0cm" fo:text-align="right" fo:text-indent="0cm"/>
    </style:style>
    <style:style style:name="P26" style:family="paragraph">
      <style:paragraph-properties fo:text-align="right"/>
      <style:text-properties fo:language="sk" fo:country="SK"/>
    </style:style>
    <style:style style:name="P27" style:family="paragraph">
      <style:text-properties fo:language="sk" fo:country="SK"/>
    </style:style>
    <style:style style:name="P28" style:family="paragraph">
      <style:paragraph-properties fo:text-align="left"/>
      <style:text-properties fo:language="sk" fo:country="SK"/>
    </style:style>
    <style:style style:name="T1" style:family="text">
      <style:text-properties fo:font-size="22pt" fo:font-weight="bold" style:font-size-asian="22pt" style:font-weight-asian="bold" style:font-size-complex="22pt" style:font-weight-complex="bold"/>
    </style:style>
    <style:style style:name="T2" style:family="text">
      <style:text-properties fo:font-size="10pt" style:font-size-asian="10pt" style:font-size-complex="10pt"/>
    </style:style>
    <style:style style:name="T3" style:family="text">
      <style:text-properties fo:font-size="16pt" style:font-size-asian="16pt" style:font-size-complex="16pt"/>
    </style:style>
    <style:style style:name="T4" style:family="text">
      <style:text-properties style:font-name="Liberation Sans" fo:font-size="12pt" fo:font-weight="normal" style:font-name-asian="Liberation Sans" style:font-size-asian="12pt" style:font-weight-asian="normal" style:font-name-complex="Liberation Sans" style:font-size-complex="12pt" style:font-weight-complex="normal"/>
    </style:style>
    <style:style style:name="T5" style:family="text">
      <style:text-properties style:font-name="Liberation Sans" fo:font-size="12pt" fo:font-weight="bold" style:font-name-asian="Liberation Sans" style:font-size-asian="12pt" style:font-weight-asian="bold" style:font-name-complex="Liberation Sans" style:font-size-complex="12pt" style:font-weight-complex="bold"/>
    </style:style>
    <style:style style:name="T6" style:family="text">
      <style:text-properties style:font-name="Liberation Sans" fo:font-size="12pt" fo:font-weight="bold" style:font-size-asian="12pt" style:font-weight-asian="bold" style:font-name-complex="Liberation Sans" style:font-size-complex="12pt" style:font-weight-complex="bold"/>
    </style:style>
    <style:style style:name="T7" style:family="text">
      <style:text-properties fo:font-size="10pt" fo:font-weight="normal" style:font-size-asian="10pt" style:font-weight-asian="normal" style:font-size-complex="10pt" style:font-weight-complex="normal"/>
    </style:style>
    <style:style style:name="T8" style:family="text">
      <style:text-properties fo:font-size="10pt" fo:font-weight="bold" style:font-size-asian="10pt" style:font-weight-asian="bold" style:font-size-complex="10pt" style:font-weight-complex="bold"/>
    </style:style>
    <style:style style:name="T9" style:family="text">
      <style:text-properties fo:font-size="18pt" fo:font-weight="normal" style:font-weight-asian="normal" style:font-weight-complex="normal"/>
    </style:style>
    <style:style style:name="T10" style:family="text">
      <style:text-properties fo:font-size="18pt"/>
    </style:style>
    <style:style style:name="T11" style:family="text">
      <style:text-properties fo:font-size="18pt" fo:font-weight="bold" style:font-weight-asian="bold" style:font-weight-complex="bold"/>
    </style:style>
    <style:style style:name="T12" style:family="text">
      <style:text-properties fo:font-size="14pt" fo:font-weight="normal" style:font-size-asian="14pt" style:font-weight-asian="normal" style:font-size-complex="14pt" style:font-weight-complex="normal"/>
    </style:style>
    <style:style style:name="T13" style:family="text">
      <style:text-properties fo:font-size="14pt" style:font-size-asian="14pt" style:font-size-complex="14pt"/>
    </style:style>
    <style:style style:name="T14" style:family="text">
      <style:text-properties fo:font-size="14pt" fo:font-weight="bold" style:font-size-asian="14pt" style:font-weight-asian="bold" style:font-size-complex="14pt" style:font-weight-complex="bold"/>
    </style:style>
    <style:style style:name="T15" style:family="text">
      <style:text-properties fo:font-size="18pt" fo:font-weight="normal" style:font-size-asian="18pt" style:font-weight-asian="normal" style:font-size-complex="18pt" style:font-weight-complex="normal"/>
    </style:style>
    <style:style style:name="T16" style:family="text">
      <style:text-properties fo:font-size="18pt" fo:font-weight="bold" style:font-size-asian="18pt" style:font-weight-asian="bold" style:font-size-complex="18pt" style:font-weight-complex="bold"/>
    </style:style>
    <style:style style:name="T17" style:family="text">
      <style:text-properties fo:font-size="18pt" style:font-size-asian="18pt" style:font-size-complex="18pt"/>
    </style:style>
    <style:style style:name="T18" style:family="text">
      <style:text-properties fo:font-weight="bold" style:font-weight-asian="bold" style:font-weight-complex="bold"/>
    </style:style>
    <style:style style:name="T19" style:family="text">
      <style:text-properties fo:language="sk" fo:country="SK"/>
    </style:style>
    <style:style style:name="T20" style:family="text">
      <style:text-properties fo:language="sk" fo:country="SK" style:language-complex="sk" style:country-complex="SK"/>
    </style:style>
    <style:style style:name="T21" style:family="text">
      <style:text-properties fo:language="sk" fo:country="SK" fo:font-weight="bold" style:font-weight-asian="bold" style:font-weight-complex="bold"/>
    </style:style>
    <style:style style:name="T22" style:family="text">
      <style:text-properties fo:font-size="14pt" fo:language="sk" fo:country="SK" fo:font-weight="normal" style:font-size-asian="14pt" style:font-weight-asian="normal" style:font-size-complex="14pt" style:font-weight-complex="normal"/>
    </style:style>
    <style:style style:name="T23" style:family="text">
      <style:text-properties fo:font-size="14pt" fo:language="sk" fo:country="SK" fo:font-weight="bold" style:font-size-asian="14pt" style:font-weight-asian="bold" style:font-size-complex="14pt" style:font-weight-complex="bold"/>
    </style:style>
    <style:style style:name="T24" style:family="text">
      <style:text-properties fo:font-size="14pt" fo:language="sk" fo:country="SK" style:font-size-asian="14pt" style:font-size-complex="14pt"/>
    </style:style>
    <style:style style:name="T25" style:family="text">
      <style:text-properties fo:language="eo" fo:country="none" style:language-complex="eo" style:country-complex="none"/>
    </style:style>
    <style:style style:name="T26" style:family="text">
      <style:text-properties fo:font-variant="normal" fo:text-transform="none" style:use-window-font-color="true" loext:opacity="0%" style:text-outline="false" style:text-line-through-style="none" style:text-line-through-type="none" style:font-name="Liberation Sans1" fo:font-size="16pt" fo:language="sk" fo:country="SK" fo:font-style="normal" fo:text-shadow="none" style:text-underline-style="none" fo:font-weight="normal" style:letter-kerning="true" style:font-name-asian="Microsoft YaHei" style:font-size-asian="16pt" style:font-style-asian="normal" style:font-weight-asian="normal" style:font-name-complex="Arial" style:font-size-complex="16pt" style:font-style-complex="normal" style:font-weight-complex="normal" style:text-emphasize="none" style:font-relief="none" style:text-overline-style="none" style:text-overline-color="font-color"/>
    </style:style>
    <style:style style:name="T27" style:family="text">
      <style:text-properties fo:font-variant="normal" fo:text-transform="none" style:use-window-font-color="true" loext:opacity="0%" style:text-outline="false" style:text-line-through-style="none" style:text-line-through-type="none" style:font-name="Liberation Sans1" fo:font-size="16pt" fo:language="eo" fo:country="none" fo:font-style="normal" fo:text-shadow="none" style:text-underline-style="none" fo:font-weight="normal" style:letter-kerning="true" style:font-name-asian="Microsoft YaHei" style:font-size-asian="16pt" style:font-style-asian="normal" style:font-weight-asian="normal" style:font-name-complex="Arial" style:font-size-complex="16pt" style:language-complex="eo" style:country-complex="none" style:font-style-complex="normal" style:font-weight-complex="normal" style:text-emphasize="none" style:font-relief="none" style:text-overline-style="none" style:text-overline-color="font-color"/>
    </style:style>
    <style:style style:name="T28" style:family="text">
      <style:text-properties fo:font-variant="normal" fo:text-transform="none" style:use-window-font-color="true" loext:opacity="0%" style:text-outline="false" style:text-line-through-style="none" style:text-line-through-type="none" style:font-name="Liberation Sans1" fo:font-size="16pt" fo:language="eo" fo:country="none" fo:font-style="normal" fo:text-shadow="none" style:text-underline-style="none" fo:font-weight="bold" style:letter-kerning="true" style:font-name-asian="Microsoft YaHei" style:font-size-asian="16pt" style:font-style-asian="normal" style:font-weight-asian="bold" style:font-name-complex="Arial" style:font-size-complex="16pt" style:language-complex="eo" style:country-complex="none" style:font-style-complex="normal" style:font-weight-complex="bold" style:text-emphasize="none" style:font-relief="none" style:text-overline-style="none" style:text-overline-color="font-color"/>
    </style:style>
    <style:style style:name="T29" style:family="text">
      <style:text-properties fo:font-variant="normal" fo:text-transform="none" fo:color="#101418" loext:opacity="100%" style:text-outline="false" style:text-line-through-style="none" style:text-line-through-type="none" style:font-name="Linux Libertine" fo:font-size="16pt" fo:language="eo" fo:country="none" fo:font-style="normal" fo:text-shadow="none" style:text-underline-style="none" fo:font-weight="normal" style:letter-kerning="true" style:font-name-asian="Times New Roman" style:font-size-asian="16pt" style:font-style-asian="normal" style:font-weight-asian="normal" style:font-name-complex="Linux Libertine" style:font-size-complex="16pt" style:language-complex="eo" style:country-complex="none" style:font-style-complex="normal" style:font-weight-complex="normal" style:text-emphasize="none" style:font-relief="none" style:text-overline-style="none" style:text-overline-color="font-color"/>
    </style:style>
    <style:style style:name="T30" style:family="text">
      <style:text-properties fo:language="sk" fo:country="SK" fo:font-weight="bold" style:font-weight-asian="bold" style:language-complex="sk" style:country-complex="SK" style:font-weight-complex="bold"/>
    </style:style>
    <style:style style:name="T31" style:family="text">
      <style:text-properties fo:language="sk" fo:country="SK" fo:font-style="italic" style:font-style-asian="italic" style:font-style-complex="italic"/>
    </style:style>
    <style:style style:name="T32" style:family="text">
      <style:text-properties fo:language="eo" fo:country="none" style:language-complex="ar" style:country-complex="SA"/>
    </style:style>
    <style:style style:name="T33" style:family="text">
      <style:text-properties fo:color="#0f1419" loext:opacity="100%" style:font-name="TwitterChirp" fo:language="sk" fo:country="SK" style:font-name-asian="TwitterChirp" style:font-size-asian="9pt" style:font-name-complex="TwitterChirp"/>
    </style:style>
    <style:style style:name="T34" style:family="text">
      <style:text-properties fo:font-size="18pt" fo:language="sk" fo:country="SK" style:font-size-asian="18pt" style:font-size-complex="18pt"/>
    </style:style>
    <style:style style:name="T35" style:family="text">
      <style:text-properties fo:color="#0f1419" loext:opacity="100%" style:font-name="TwitterChirp" fo:font-size="18pt" fo:language="sk" fo:country="SK" fo:font-weight="bold" style:font-name-asian="TwitterChirp" style:font-size-asian="18pt" style:font-weight-asian="bold" style:font-name-complex="TwitterChirp" style:font-size-complex="18pt" style:font-weight-complex="bold"/>
    </style:style>
    <style:style style:name="T36" style:family="text">
      <style:text-properties fo:color="#0f1419" loext:opacity="100%" style:font-name="TwitterChirp" fo:font-size="18pt" fo:language="sk" fo:country="SK" style:font-name-asian="TwitterChirp" style:font-size-asian="18pt" style:font-name-complex="TwitterChirp" style:font-size-complex="18pt"/>
    </style:style>
    <style:style style:name="T37" style:family="text">
      <style:text-properties fo:color="#0f1419" loext:opacity="100%" style:font-name="TwitterChirp" fo:font-size="18pt" fo:language="sk" fo:country="SK" fo:font-style="italic" style:font-name-asian="TwitterChirp" style:font-size-asian="18pt" style:font-style-asian="italic" style:font-name-complex="TwitterChirp" style:font-size-complex="18pt" style:font-style-complex="italic"/>
    </style:style>
    <style:style style:name="T38" style:family="text">
      <style:text-properties fo:font-size="18pt" fo:language="sk" fo:country="SK" fo:font-style="italic" style:font-size-asian="18pt" style:font-style-asian="italic" style:font-size-complex="18pt" style:font-style-complex="italic"/>
    </style:style>
    <style:style style:name="T39" style:family="text">
      <style:text-properties style:font-name="Google Sans" fo:font-size="14pt" style:font-name-asian="Google Sans" style:font-size-asian="14pt" style:font-name-complex="Google Sans" style:font-size-complex="14pt"/>
    </style:style>
    <style:style style:name="T40" style:family="text">
      <style:text-properties fo:font-size="16pt" fo:language="sk" fo:country="SK" style:font-size-asian="16pt" style:font-size-complex="16pt"/>
    </style:style>
    <style:style style:name="T41" style:family="text">
      <style:text-properties fo:color="#000000" loext:opacity="100%" style:font-name="Times New Roman" fo:font-size="16pt" fo:language="sk" fo:country="SK" style:letter-kerning="true" style:font-name-asian="Times New Roman" style:font-size-asian="16pt" style:language-asian="zh" style:country-asian="CN" style:font-name-complex="Times New Roman" style:font-size-complex="16pt" style:language-complex="cs" style:country-complex="CZ"/>
    </style:style>
    <text:list-style style:name="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L2">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office:automatic-styles>
  <office:body>
    <office:presentation>
      <draw:page draw:name="page1" draw:style-name="dp1" draw:master-page-name="Predvolené" presentation:presentation-page-layout-name="AL1T0" xml:id="id1" draw:id="id1">
        <office:forms form:automatic-focus="false" form:apply-design-mode="false"/>
        <draw:frame presentation:style-name="pr1" draw:text-style-name="P2" draw:layer="layout" svg:width="25.199cm" svg:height="9.134cm" svg:x="1.4cm" svg:y="3.685cm" presentation:class="subtitle">
          <draw:text-box>
            <text:p text:style-name="P1"><text:span text:style-name="T1">Blua libro</text:span></text:p>
            <text:p text:style-name="P1"><text:span text:style-name="T2"/></text:p>
            <text:p text:style-name="P1"><text:span text:style-name="T2"/></text:p>
            <text:p text:style-name="P1"><text:span text:style-name="T3">"Al pastroj, al plej amataj filoj de la Virgulino Maria" </text:span></text:p>
          </draw:text-box>
        </draw:frame>
        <anim:par presentation:node-type="timing-root">
          <anim:par smil:begin="id1.begin">
            <anim:transitionFilter smil:dur="2s" smil:type="miscShapeWipe" smil:subtype="leftToRight"/>
            <anim:audio xlink:href="../../../../../Program%20Files/LibreOffice/share/gallery/sounds/kongas.wav"/>
          </anim:par>
          <anim:seq smil:dur="0s" presentation:node-type="main-sequence"/>
        </anim:par>
        <presentation:notes draw:style-name="dp2">
          <draw:page-thumbnail draw:style-name="gr1" draw:layer="layout" svg:width="19.798cm" svg:height="11.136cm" svg:x="0.6cm" svg:y="2.257cm" draw:page-number="1" presentation:class="page"/>
          <draw:frame presentation:style-name="pr2" draw:text-style-name="P3" draw:layer="layout" svg:width="16.799cm" svg:height="13.364cm" svg:x="2.1cm" svg:y="14.107cm" presentation:class="notes" presentation:placeholder="true">
            <draw:text-box/>
          </draw:frame>
        </presentation:notes>
      </draw:page>
      <draw:page draw:name="page2" draw:style-name="dp3" draw:master-page-name="Predvolené" presentation:presentation-page-layout-name="AL2T1" xml:id="id2" draw:id="id2">
        <office:forms form:automatic-focus="false" form:apply-design-mode="false"/>
        <draw:frame presentation:style-name="pr3" draw:layer="layout" svg:width="25.199cm" svg:height="9.134cm" svg:x="1.4cm" svg:y="3.666cm" presentation:class="outline" presentation:user-transformed="true">
          <draw:text-box>
            <text:p/>
            <text:p text:style-name="P4"><text:span text:style-name="T4">La 7-a de Julio 1973 </text:span></text:p>
            <text:p text:style-name="P4"><text:span text:style-name="T4">Senmakulitan Koron de Maria.</text:span></text:p>
            <text:p text:style-name="P5"><text:span text:style-name="T5">Mi estos kun vi konstante.</text:span></text:p>
            <text:p text:style-name="P5"><text:span text:style-name="T4">"Bonvolu renovigi vian konsekron al mia Senmakula Koro: Vi estas mia, vi estas mia posedaĵo.</text:span></text:p>
            <text:p text:style-name="P5"><text:span text:style-name="T4">Ĉiumomente vi devas esti tio, kion mi volas, ke vi estu, ĉiumomente vi devas fari tion, kion mi petas de vi.</text:span></text:p>
            <text:p text:style-name="P5"><text:span text:style-name="T4">Ne timu! Mi ĉiam estos kun vi. "Nun mi agas, preparante vin por grandaj faroj, sed nur paŝon post paŝo, kiel patrino faras, kun sia </text:span><text:span text:style-name="T4">infano..."</text:span></text:p>
            <text:p text:style-name="P5"><text:span text:style-name="T6"/></text:p>
          </draw:text-box>
        </draw:frame>
        <anim:par presentation:node-type="timing-root">
          <anim:par smil:begin="id2.begin">
            <anim:transitionFilter smil:dur="2s" smil:type="randomBarWipe" smil:subtype="vertical"/>
            <anim:audio xlink:href="../../../../../Program%20Files/LibreOffice/share/gallery/sounds/nature1.wav" smil:repeatCount="indefinite"/>
          </anim:par>
          <anim:seq smil:dur="0s" presentation:node-type="main-sequence"/>
        </anim:par>
        <presentation:notes draw:style-name="dp2">
          <draw:page-thumbnail draw:style-name="gr1" draw:layer="layout" svg:width="19.798cm" svg:height="11.136cm" svg:x="0.6cm" svg:y="2.257cm" draw:page-number="2" presentation:class="page"/>
          <draw:frame presentation:style-name="pr2" draw:text-style-name="P3" draw:layer="layout" svg:width="16.799cm" svg:height="13.364cm" svg:x="2.1cm" svg:y="14.107cm" presentation:class="notes" presentation:placeholder="true">
            <draw:text-box/>
          </draw:frame>
        </presentation:notes>
      </draw:page>
      <draw:page draw:name="page3" draw:style-name="dp4" draw:master-page-name="Predvolené" xml:id="id3" draw:id="id3">
        <office:forms form:automatic-focus="false" form:apply-design-mode="false"/>
        <draw:frame draw:style-name="gr2" draw:text-style-name="P8" draw:layer="layout" svg:width="26.5cm" svg:height="8.5cm" svg:x="1cm" svg:y="4.5cm">
          <draw:text-box>
            <text:p text:style-name="P6"><text:span text:style-name="T7">La 8-a de julio, 1973</text:span></text:p>
            <text:p text:style-name="P7"><text:span text:style-name="T8">NUN LA MOVADO NASKIĜIS</text:span></text:p>
            <text:p text:style-name="P7"><text:span text:style-name="T2">Ne spektu gazetojn aŭ televidon: restu ĉiam en mia koro, kaj en preĝo!</text:span></text:p>
            <text:p text:style-name="P7"><text:span text:style-name="T2">Nenio alia devus vin interesi aŭ esti proksima al via koro,ol vivi kun mi kaj por mi.</text:span></text:p>
            <text:p text:style-name="P7"><text:span text:style-name="T2">La Maria Movado de Pastroj, nun naskiĝis, sed ĝi estas ankoraŭ rompiĝema kaj malgranda. Por sia kresko, ĝi bezonas multajn preĝojn. Vi devas vivi nur por ĝi. En neniu alia afero vi trovos ĝojon kaj konsolon.</text:span></text:p>
            <text:p text:style-name="P7"><text:span text:style-name="T2"/></text:p>
          </draw:text-box>
        </draw:frame>
        <anim:par presentation:node-type="timing-root">
          <anim:par smil:begin="id3.begin">
            <anim:transitionFilter smil:dur="2s" smil:type="pinWheelWipe" smil:subtype="oneBlade"/>
          </anim:par>
          <anim:seq smil:dur="0s" presentation:node-type="main-sequence"/>
        </anim:par>
        <presentation:notes draw:style-name="dp2">
          <draw:page-thumbnail draw:style-name="gr1" draw:layer="layout" svg:width="19.798cm" svg:height="11.136cm" svg:x="0.6cm" svg:y="2.257cm" draw:page-number="3" presentation:class="page"/>
          <draw:frame presentation:style-name="pr2" draw:text-style-name="P3" draw:layer="layout" svg:width="16.799cm" svg:height="13.364cm" svg:x="2.1cm" svg:y="14.107cm" presentation:class="notes" presentation:placeholder="true">
            <draw:text-box/>
          </draw:frame>
        </presentation:notes>
      </draw:page>
      <draw:page draw:name="page4" draw:style-name="dp5" draw:master-page-name="Predvolené" xml:id="id4" draw:id="id4">
        <office:forms form:automatic-focus="false" form:apply-design-mode="false"/>
        <draw:frame draw:style-name="gr3" draw:text-style-name="P8" draw:layer="layout" svg:width="26.694cm" svg:height="10cm" svg:x="0.306cm" svg:y="2.5cm">
          <draw:text-box>
            <text:p text:style-name="P6"><text:span text:style-name="T7">La  9-a de julio, 1973</text:span></text:p>
            <text:p text:style-name="P7"><text:span text:style-name="T8">VIA MISIO KONTURIĜAS.</text:span></text:p>
            <text:p text:style-name="P7"><text:span text:style-name="T2">"Hodiaŭ mi estas vere kontenta pri vi. Vi ĉiam estis en mia koro.</text:span></text:p>
            <text:p text:style-name="P7"><text:span text:style-name="T2">Vi vidas, kiel ĉio monda tiam ŝajnas, malproksima kaj senbrila al vi, kiel ĉio lacigas, kaj enuigas vin, ĉio, kio ne estas mi, via patrino, kiu volas vin tute, ĉiam, ĉiumomente, por si mem.</text:span></text:p>
            <text:p text:style-name="P7"><text:span text:style-name="T2">Lernu lasi min posedi vin, por ke kion ajn vi faros, estu mi, kiu faros ĝin per vi. Estas tre necese hodiaŭ, ke estu la patrino, kiu agas: Kaj mi volas agi per vi...</text:span></text:p>
            <text:p text:style-name="P7"><text:span text:style-name="T2">Vi ankoraŭ devos suferi, sed havu kuraĝon! Mi ĉiam estos kun vi, kaj vi - kiel preskaŭ neniu alia - gustumos la dolĉecon de mia patrina koro!</text:span></text:p>
            <text:p text:style-name="P7"><text:span text:style-name="T2"/></text:p>
          </draw:text-box>
        </draw:frame>
        <anim:par presentation:node-type="timing-root">
          <anim:par smil:begin="id4.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 presentation:class="page"/>
          <draw:frame presentation:style-name="pr2" draw:text-style-name="P3" draw:layer="layout" svg:width="16.799cm" svg:height="13.364cm" svg:x="2.1cm" svg:y="14.107cm" presentation:class="notes" presentation:placeholder="true">
            <draw:text-box/>
          </draw:frame>
        </presentation:notes>
      </draw:page>
      <draw:page draw:name="page5" draw:style-name="dp6" draw:master-page-name="Predvolené" xml:id="id5" draw:id="id5">
        <office:forms form:automatic-focus="false" form:apply-design-mode="false"/>
        <draw:frame draw:style-name="gr4" draw:text-style-name="P11" draw:layer="layout" svg:width="26cm" svg:height="15.471cm" svg:x="1.5cm" svg:y="0.5cm">
          <draw:text-box>
            <text:p text:style-name="P9"><text:span text:style-name="T9">La 13-a de Julio 1973</text:span></text:p>
            <text:p text:style-name="P9"><text:span text:style-name="T10">Datreveno de la 3-a Apero en Fatima</text:span></text:p>
            <text:p><text:span text:style-name="T11">La Kialo de Mia Ploro</text:span></text:p>
            <text:p text:style-name="P9"><text:span text:style-name="T10"/></text:p>
            <text:p text:style-name="P10"><text:span text:style-name="T10">Jes, vi vere konsolis min. Vi ŝanĝis miajn larmojn en rideton, mian malĝojon en ĝojon. Mi ridetis al vi. Mi benis vin. La kaŭzo de miaj larmoj, patrinaj larmoj, estas miaj infanoj, el kiuj tiom multaj vivas sendiajn vivojn, implikitaj en karnaj deziroj. Ili senhalte rapidas al ruino. Por multaj el ili, miaj larmoj estis tute indiferentaj; por ili, ili fluis vane. La ĉefa kaŭzo de miaj larmoj estas la pastroj: ĉi tiuj, miaj favoritaj filoj, estas la pupilo de mia okulo - ĉiuj ĉi tiuj konsekritaj infanoj miaj! Ĉu vi vidas, kiom multaj jam ne amas min? Kiom multaj jam ne volas min? Ĉu vi vidas kiel ili jam ne atentas la instruojn de mia Filo? Kiel ili ofte perfidas lin? Kiel Jesuo, ĉeestanta en la Komunio, estas miskomprenata de multaj kaj lasita sola en la tabernaklo? Kiel ili ofte ofendas lin per sakrilegioj, per senatenta neglekto? Jes! Vi proponis al mi la Marian Movadon de Pastroj: mi ampleksas ilin kaj benas ilin. Ili ĉiuj estos miaj pastroj, konsekritaj al mi. Ili faros ĉion, kion mi ordonas al ili fari. Proksimiĝas la tempo, kiam mi sciigos ilin pri mia voko, kiam mi mem staros ĉe la kapo de mia trupo, preta por batalo. Unue, ili devas esti formitaj en granda humileco kaj laŭ miaj instrukcioj: per vivado kaj proklamado de la Evangelio en amo kaj en unueco kun la Papo kaj kun la Eklezio. Hodiaŭ tio estas tiel necesa!</text:span></text:p>
            <text:p text:style-name="P10"><text:span text:style-name="T10">Mi amas ilin kaj mi benas ĉiun el ili aparte.</text:span></text:p>
          </draw:text-box>
        </draw:frame>
        <anim:par presentation:node-type="timing-root">
          <anim:par smil:begin="id5.begin">
            <anim:transitionFilter smil:dur="2s" smil:type="slideWipe" smil:subtype="fromTop" smil:direction="reverse"/>
          </anim:par>
          <anim:seq smil:dur="0s" presentation:node-type="main-sequence"/>
        </anim:par>
        <presentation:notes draw:style-name="dp2">
          <draw:page-thumbnail draw:style-name="gr1" draw:layer="layout" svg:width="19.798cm" svg:height="11.136cm" svg:x="0.6cm" svg:y="2.257cm" draw:page-number="5" presentation:class="page"/>
          <draw:frame presentation:style-name="pr2" draw:text-style-name="P3" draw:layer="layout" svg:width="16.799cm" svg:height="13.364cm" svg:x="2.1cm" svg:y="14.107cm" presentation:class="notes" presentation:placeholder="true">
            <draw:text-box/>
          </draw:frame>
        </presentation:notes>
      </draw:page>
      <draw:page draw:name="page6" draw:style-name="dp4" draw:master-page-name="Predvolené" xml:id="id6" draw:id="id6">
        <office:forms form:automatic-focus="false" form:apply-design-mode="false"/>
        <draw:frame draw:style-name="gr5" draw:text-style-name="P12" draw:layer="layout" svg:width="27cm" svg:height="14.5cm" svg:x="0.5cm" svg:y="0.5cm">
          <draw:text-box>
            <text:p text:style-name="P9"><text:span text:style-name="T12">La 16-a de Julio 1973</text:span></text:p>
            <text:p><text:span text:style-name="T12"/></text:p>
            <text:p text:style-name="P9"><text:span text:style-name="T13">Festo de Nia Sinjorino de Monto Karmelo</text:span></text:p>
            <text:p><text:span text:style-name="T14">MI ESTOS VIA GVIDANTINO</text:span></text:p>
            <text:p><text:span text:style-name="T14"/></text:p>
            <text:p><text:span text:style-name="T13">"Vi demandis min, kial mi elektis vin por disvastigi mian movadon, ĉar vi sentas vin tiel nekapabla kaj netaŭga. Prave vi vidas vian neniecon kaj vian malfortecon, kaj vi demandas min: Kial vi ne elektas iun pli taŭgan kaj kapablan ol mi?</text:span></text:p>
            <text:p><text:span text:style-name="T13">Kiel vi povas konfidi <text:s/>al mi, sekvi vi <text:s/>konas ĉiujn <text:s/>miajn <text:s/>pasintajn malfidelecojn? Mia filo, mi elektis vin, ĉar vi estas la plej netaŭga instrumento. Tiel, neniu povos diri, ke ĉi tio estas via verko. La Maria Movado de Pastroj estos nur mia verko. Per via malforteco, mi montros mian forton. Per via mizero, mi montros mian potencon. Mi mem estos la gvidantino de ĉi tiu armeo, kiun mi nuntempe formas en silento kaj sekreto, same kiel mi formis Jesuon en mia utero dum naŭ monatoj kaj edukis lin." ...dum multaj jaroj, en silento kaj sekreto, tagon post tago, mi ilin kreskigis. La samo okazas nun kun la Maria Movado de Pastroj: Same kiel kun la bebo Jesuo, mi formas ilin en silento, kaj sekreto: Nun estas la tempo de ilia infanaĝo kaj ilia kaŝita vivo. Nun ĝi postulas grandan silenton, grandan humilecon, grandan fidon kaj multajn preĝojn. <text:s/>“Mi mem elektas la pastrojn de la movado, kaj mi mem formas ilin laŭ plano de mia Senmakula Koro. Ili venos de ĉiuj flankoj: de la dieceza pastraro, de religiaj ordenoj, kaj de diversaj institutoj. Ili formos la trupon de 'miaj pastroj, kiujn mi mem nutros kaj formos, preparante ilin por la baldaŭaj bataloj en la Regno de Dio. Ne estos gvidanto inter vi. Mi mem estos via komandanto. Vi ĉiuj estu fratoj, amaj, komprenemaj kaj helpantaj unu la alian. Estas sole kaj ekskluzive necese, ke vi lasu vin esti formitaj de mi. Por tio, ĉiu devas oferi kaj konsekri sin al mia Senmakula Koro, konfidante sin tute al mi, kiel Jesuo konfidis sin tute al mi. Tiam mi zorgos pri ĉio. Mi donacos al ili grandan amon al la Papo kaj al la Eklezio unuiĝinta kun li. Mi edukos ilin por doni heroan ateston pri la Evangelio, kiu kondukos kelkajn el ili al la sangoverŝado. Kaj, kiam la momento venos... Kiam tio okazos, la movado eliros en la taglumon por batali malkaŝe kontraŭ la soldataro, kiun la... diablo, mia konstanta kontraŭulo, provas formiĝi inter la pastroj. (…)"</text:span></text:p>
          </draw:text-box>
        </draw:frame>
        <anim:par presentation:node-type="timing-root">
          <anim:par smil:begin="id6.begin">
            <anim:transitionFilter smil:dur="2s" smil:type="pinWheelWipe" smil:subtype="oneBlade"/>
          </anim:par>
          <anim:seq smil:dur="0s" presentation:node-type="main-sequence"/>
        </anim:par>
        <presentation:notes draw:style-name="dp2">
          <draw:page-thumbnail draw:style-name="gr1" draw:layer="layout" svg:width="19.798cm" svg:height="11.136cm" svg:x="0.6cm" svg:y="2.257cm" draw:page-number="6" presentation:class="page"/>
          <draw:frame presentation:style-name="pr2" draw:text-style-name="P3" draw:layer="layout" svg:width="16.799cm" svg:height="13.364cm" svg:x="2.1cm" svg:y="14.107cm" presentation:class="notes" presentation:placeholder="true">
            <draw:text-box/>
          </draw:frame>
        </presentation:notes>
      </draw:page>
      <draw:page draw:name="page7" draw:style-name="dp7" draw:master-page-name="Predvolené" xml:id="id7" draw:id="id7">
        <office:forms form:automatic-focus="false" form:apply-design-mode="false"/>
        <draw:frame draw:style-name="gr6" draw:text-style-name="P13" draw:layer="layout" svg:width="26cm" svg:height="13.76cm" svg:x="1.5cm" svg:y="2cm">
          <draw:text-box>
            <text:p text:style-name="P9"><text:span text:style-name="T15">La 21-a Julio 1973</text:span></text:p>
            <text:p><text:span text:style-name="T16">Lasu min mem agi.</text:span></text:p>
            <text:p><text:span text:style-name="T17">Kial vi maltrankviliĝas? Kial vi zorgas? Esti konsekrita al mi, tio <text:s/>signifas fidi min, lasi min gvidi vin, kiel infano estas gvidata de sia patrino. Tial vi devas kutimiĝi pensi alimaniere, agi alimaniere. Ne estas via tasko pensi pri tio, kio plej bone servas al vi. Ne faru planojn! Ne formu morgaŭon, ĉar jen mi malebligos ĉion, kaj tiam vi estos seniluziigita. Kial vi ne konfidas <text:s/>al mi? Lasu ĝin al mi, momento <text:s/>post momento , formi morgaŭon kaj vian estontecon! Same, kiel devas sufiĉi, se infano diras: "Patrino, mi fidas vin, mi lasas vin gvidi min. Diru al mi, kion fari? <text:s/>Permesu al mi agi per vi: Sed por ke vi atingu tion, estas necesa, ke via propra memo tute mortu!</text:span></text:p>
            <text:p><text:span text:style-name="T17"/></text:p>
            <text:p><text:span text:style-name="T17">Tial estas necese, ke vi alkutimiĝos al suferado: al ne esti komprenata, al esti preteratentata, eĉ al esti iomete tretata. Tio tre doloras vin, ĉu ne?</text:span></text:p>
            <text:p><text:span text:style-name="T17"/></text:p>
            <text:p><text:span text:style-name="T17">Sed kiam poste, vi parolos al la pastroj, pri la movado, pri konsekro, pri tio, kiel ili devus tute konfidi <text:s/>al mi, fidi al <text:s/>mi, tiam ili povos rigardi vin, kaj vi estos bona <text:s/>ekzemplo por ili.</text:span></text:p>
            <text:p><text:span text:style-name="T17"/></text:p>
            <text:p><text:span text:style-name="T17">Mia filo, ne tro maltrankviliĝu. Mi amas vin. Mi amas vin tre multe.</text:span></text:p>
            <text:p><text:span text:style-name="T17"/></text:p>
          </draw:text-box>
        </draw:frame>
        <anim:par presentation:node-type="timing-root">
          <anim:par smil:begin="id7.begin">
            <anim:transitionFilter smil:dur="2s" smil:type="barWipe" smil:subtype="topToBottom" smil:direction="reverse"/>
          </anim:par>
          <anim:seq smil:dur="0s" presentation:node-type="main-sequence"/>
        </anim:par>
        <presentation:notes draw:style-name="dp2">
          <draw:page-thumbnail draw:style-name="gr1" draw:layer="layout" svg:width="19.798cm" svg:height="11.136cm" svg:x="0.6cm" svg:y="2.257cm" draw:page-number="7" presentation:class="page"/>
          <draw:frame presentation:style-name="pr2" draw:text-style-name="P3" draw:layer="layout" svg:width="16.799cm" svg:height="13.364cm" svg:x="2.1cm" svg:y="14.107cm" presentation:class="notes" presentation:placeholder="true">
            <draw:text-box/>
          </draw:frame>
        </presentation:notes>
      </draw:page>
      <draw:page draw:name="page8" draw:style-name="dp8" draw:master-page-name="Predvolené" xml:id="id8" draw:id="id8">
        <office:forms form:automatic-focus="false" form:apply-design-mode="false"/>
        <draw:frame draw:style-name="gr7" draw:text-style-name="P13" draw:layer="layout" svg:width="25.5cm" svg:height="14cm" svg:x="1.5cm" svg:y="1cm">
          <draw:text-box>
            <text:p text:style-name="P14"><text:s/>La 24-a Julio 1973</text:p>
            <text:p text:style-name="P14">Spotorno/Italio/</text:p>
            <text:p text:style-name="P15"><text:span text:style-name="T18">Nur, kaj <text:s/>ĉiam la Patrino.</text:span></text:p>
            <text:p><text:span text:style-name="T19">Ĉu vi estas kontenta kun la domo, kiun mi preparis por vi? Pri tiel bela, vi eĉ la sonĝon ne havis: sub la roko, via ĉambro, tiel <text:s/>dirante en ĝia krevaĵo, sube maro kaj apud kapelo, kie estas Jesuo, Filo apud mia plej amata Filo.</text:span></text:p>
            <text:p><text:span text:style-name="T20"/></text:p>
            <text:p><text:span text:style-name="T19">Tion ĉi ne prizorgis vi, sed mi preparis tion jam antaŭ longe por vi.</text:span></text:p>
            <text:p><text:span text:style-name="T19">Kiam vi laboris por mi,kiam vi subiĝis al varmego kaj peno kaj vi parolis:"Kiel mi estas feliĉe, ke mi povis labori la tutan tagon por Virgulino Maria, tiam mi pensis pri vi, mi preparis por vi la tagojn de refreŝiĝo, kaj mi alkondukis vin al la loko,kiu estas al mi tiel kara.</text:span></text:p>
            <text:p><text:span text:style-name="T19">Estas ĉi tie N., kiu min tiel amas, ĉi tie estas infanoj, <text:s/>kiujn mi aparte amas - kaj, vi estas nur unu el ili.</text:span></text:p>
            <text:p><text:span text:style-name="T19">Vi lernu, vidi en mi, en ĉiu momento, nur tiun, kiu mi vere por ĉiuj <text:s/>estas: "La patrino kaj ĉiam nur Patrino."</text:span></text:p>
          </draw:text-box>
        </draw:frame>
        <anim:par presentation:node-type="timing-root">
          <anim:par smil:begin="id8.begin">
            <anim:transitionFilter smil:dur="2s" smil:type="checkerBoardWipe" smil:subtype="down"/>
          </anim:par>
          <anim:seq smil:dur="0s" presentation:node-type="main-sequence"/>
        </anim:par>
        <presentation:notes draw:style-name="dp2">
          <draw:page-thumbnail draw:style-name="gr1" draw:layer="layout" svg:width="19.798cm" svg:height="11.136cm" svg:x="0.6cm" svg:y="2.257cm" draw:page-number="8" presentation:class="page"/>
          <draw:frame presentation:style-name="pr2" draw:text-style-name="P3" draw:layer="layout" svg:width="16.799cm" svg:height="13.364cm" svg:x="2.1cm" svg:y="14.107cm" presentation:class="notes" presentation:placeholder="true">
            <draw:text-box/>
          </draw:frame>
        </presentation:notes>
      </draw:page>
      <draw:page draw:name="page9" draw:style-name="dp9" draw:master-page-name="Predvolené" xml:id="id9" draw:id="id9">
        <office:forms form:automatic-focus="false" form:apply-design-mode="false"/>
        <draw:frame draw:style-name="gr7" draw:text-style-name="P13" draw:layer="layout" svg:width="25.5cm" svg:height="14cm" svg:x="1.5cm" svg:y="1cm">
          <draw:text-box>
            <text:p text:style-name="P9"><text:span text:style-name="T19">La 28-a Julio 1973</text:span></text:p>
            <text:p text:style-name="P16"><text:span text:style-name="T21"><text:s text:c="2"/>Vi viglu kaj preĝu</text:span></text:p>
            <text:p text:style-name="P16"><text:span text:style-name="T19">„Mi havas filojn, pastrojn, kiuj perfidis evangelion, por ke ili subtenadu grandan diablan herezaĵon, Marksismon…</text:span></text:p>
            <text:p text:style-name="P16"><text:span text:style-name="T19">Plejparte pro ili, venos granda puno de komunismo, kiu rabos, al ĉiuj, ĉio. Venos la momentoj, de la granda aflikto.</text:span></text:p>
            <text:p><text:span text:style-name="T19"/></text:p>
            <text:p><text:span text:style-name="T19">Kaj estos tio, tiuj ĉi mia kompatindaj filoj, kiuj kaŭzos komencon de la granda defalinto.</text:span></text:p>
            <text:p><text:span text:style-name="T19">Vi ĉiuj, por mi <text:s/>fidelaj pastroj, vi, viglu kaj preĝu.</text:span></text:p>
          </draw:text-box>
        </draw:frame>
        <anim:par presentation:node-type="timing-root">
          <anim:par smil:begin="id9.begin">
            <anim:transitionFilter smil:dur="2s" smil:type="fourBoxWipe" smil:subtype="cornersOut"/>
          </anim:par>
          <anim:seq smil:dur="0s" presentation:node-type="main-sequence"/>
        </anim:par>
        <presentation:notes draw:style-name="dp2">
          <draw:page-thumbnail draw:style-name="gr1" draw:layer="layout" svg:width="19.798cm" svg:height="11.136cm" svg:x="0.6cm" svg:y="2.257cm" draw:page-number="9" presentation:class="page"/>
          <draw:frame presentation:style-name="pr2" draw:text-style-name="P3" draw:layer="layout" svg:width="16.799cm" svg:height="13.364cm" svg:x="2.1cm" svg:y="14.107cm" presentation:class="notes" presentation:placeholder="true">
            <draw:text-box/>
          </draw:frame>
        </presentation:notes>
      </draw:page>
      <draw:page draw:name="page10" draw:style-name="dp5" draw:master-page-name="Predvolené" xml:id="id10" draw:id="id10">
        <office:forms form:automatic-focus="false" form:apply-design-mode="false"/>
        <draw:frame draw:style-name="gr8" draw:text-style-name="P17" draw:layer="layout" svg:width="26cm" svg:height="13.571cm" svg:x="1cm" svg:y="1.5cm">
          <draw:text-box>
            <text:p text:style-name="P9"><text:span text:style-name="T22">La 29-a de Julio 1973</text:span></text:p>
            <text:p text:style-name="P10"><text:span text:style-name="T23">La koroj de miaj pastroj</text:span></text:p>
            <text:p text:style-name="P10"><text:span text:style-name="T24">Restu konstante en mia koro kaj en ĉiu momento vi trovos la pacon. Vi ne zorgu pri tio, kion vi, estas deviga fari!</text:span></text:p>
            <text:p text:style-name="P10"><text:span text:style-name="T24">Kiu ensanktigis al mi, tiu apartenas entute al mi. En neniu momento de la tago vi povas per si mem libere disponi.</text:span></text:p>
            <text:p text:style-name="P10"><text:span text:style-name="T24">Se vi restos kun mi, mi mem en ĉiu momento diros al vi, kio plaĉas al mi, ke vi estu faranta, kaj poste via agado estos ĉiam laŭ mia volo. </text:span></text:p>
            <text:p text:style-name="P10"><text:span text:style-name="T24">Mi mem kaptos vian manon kaj ni faros ĉion komune. Mi estas por vi kiel patrino, kiu instruas sian infanon al la unuaj paŝoj.</text:span></text:p>
            <text:p text:style-name="P10"><text:span text:style-name="T24">De tia tempo, kiam mi definitive elŝiris vin de mia malamiko, vi faras la unuajn paŝojn, sur la vojo de la amo. Kiel estas necese, ke mi estu cxe vi!</text:span></text:p>
            <text:p text:style-name="P10"><text:span text:style-name="T24">Mi plene estas la patrino por vi, tiel multe, mi zorgas pri vi, kiel mi estas la bona kaj zorgema patrino, por ĉiuj pastroj de mia movado.</text:span></text:p>
            <text:p text:style-name="P10"><text:span text:style-name="T24">Ili devas scii,ke al tio, por ke ili apartenu al la Movado, ne estas necese kio ajn el la ekstero, nenian juran akton. Ĝi estas tamen neeviteble tuta ena ensanktigo, de sin mem, plene proponi sian pastrecon, al mia Senmakula Koro.</text:span></text:p>
            <text:p text:style-name="P10"><text:span text:style-name="T24">Diru al ili, ke mi postulas nur tion ĉi: ke nur tio ĉi, mi volas de ili. Diru al ili, ke tio cxi estas la unua, vere grave, kio estas necesa al tio, ke ili apartenu al mia pastra Movado.</text:span></text:p>
            <text:p text:style-name="P10"><text:span text:style-name="T24">Por ke ili enkonfidu al mi, kiel infanoj, por ke ili donu al mi, ĉion, kaj por ke ili liberiĝu de la inklino al ĉio, ankaŭ al belega, ankaŭ <text:s/>al honora, ankaŭ al virta, kio, sed ne estas mi mem./.../</text:span></text:p>
            <text:p text:style-name="P10"><text:span text:style-name="T24">Mi donos al ili komprenon, kiel ili <text:s/>devas de ĉio rezigni kaj vivi, nur por mia Jesuo, kiel, ili devas defendi lin, kontraŭ ĉiu atako, senkondiĉe ami lin, per la vivo, laŭ la evangelio ĝis la fina litero.</text:span></text:p>
            <text:p text:style-name="P10"><text:span text:style-name="T24">Mi donos al ili, eksenti, grandan amon, al Eklezio, kaj al papo, kiun mi tiel multe amas , kaj, kiun la homamaso de miaj pastroj estos konsoli, defendi kaj protekti.</text:span></text:p>
            <text:p text:style-name="P10"><text:span text:style-name="T24">Mi preparos ilin por grandaj aferoj, en decidaj bataloj mi faros <text:s/>ilin nevenkeble.</text:span></text:p>
            <text:p text:style-name="P10"><text:span text:style-name="T24">Se ili al mi tute fordonos, ili ricevos decidajn signojn de mia patrina zorgemo pri ili.</text:span></text:p>
          </draw:text-box>
        </draw:frame>
        <anim:par presentation:node-type="timing-root">
          <anim:par smil:begin="id10.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0" presentation:class="page"/>
          <draw:frame presentation:style-name="pr2" draw:text-style-name="P3" draw:layer="layout" svg:width="16.799cm" svg:height="13.364cm" svg:x="2.1cm" svg:y="14.107cm" presentation:class="notes" presentation:placeholder="true">
            <draw:text-box/>
          </draw:frame>
        </presentation:notes>
      </draw:page>
      <draw:page draw:name="page11" draw:style-name="dp5" draw:master-page-name="Predvolené" xml:id="id11" draw:id="id11">
        <office:forms form:automatic-focus="false" form:apply-design-mode="false"/>
        <draw:frame draw:style-name="gr9" draw:text-style-name="P13" draw:layer="layout" svg:width="25.5cm" svg:height="13.5cm" svg:x="1cm" svg:y="1cm">
          <draw:text-box>
            <text:p text:style-name="P9"><text:span text:style-name="T19">La 1- a Aŭgusto 1973</text:span></text:p>
            <text:p text:style-name="P9"><text:span text:style-name="T25">Sankta Alfonso Maria de Liguori</text:span></text:p>
            <text:p><text:span text:style-name="T21"/></text:p>
            <text:p text:style-name="P16"><text:span text:style-name="T21">Ĝi estos nova Eklezio</text:span></text:p>
            <text:p text:style-name="P16"><text:span text:style-name="T19">„Jesuo, donu al mi vian koron, ĉar mi volas ami Virgulinon Maria, kiel vi amis ŝin.“</text:span></text:p>
            <text:p text:style-name="P16"><text:span text:style-name="T19">Filo mia, tio ĉi estas la preĝo, <text:s/>kiun mi al <text:s/>vi revelaciis. Neniu, fakte <text:s/>min amis tiel, kiel mia Filo Jesuo. Per kiu tenereco Li kovradis min. Li estis konstante en mi, ni kreskis kune en privata kaj en publika vivo, dum Lia sufero kaj dum la morto sur la kruco, ni estis tute unuo. <text:s/></text:span></text:p>
            <text:p text:style-name="P16"><text:span text:style-name="T19">La rigardo al doloro de la Patrino, kiu estis ĉeestanta ĉe Lia <text:s/>terura agonio, mallongigis al Li la vivon, Lia koro <text:s/>de la Filo povis pli rezisti al fizika sufero, ol al tiu ĉi neeldirebla suferego.“Panjo!“ estis Lia lasta suspiro, laŭta ekkrio, per kiu li mortspiris je la kruco.</text:span></text:p>
            <text:p text:style-name="P16"><text:span text:style-name="T19">Nun estas Jesuo tre malĝojiginta, ĝis indigninta, ĉe la rigardo al multaj pastroj, ke ili forigis min el sia animo, en sia vivo forgesis min, kaj eligis min el la animo de tiom da kredantoj.</text:span></text:p>
            <text:p text:style-name="P16"><text:span text:style-name="T19"><text:s/></text:span></text:p>
          </draw:text-box>
        </draw:frame>
        <anim:par presentation:node-type="timing-root">
          <anim:par smil:begin="id11.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1" presentation:class="page"/>
          <draw:frame presentation:style-name="pr2" draw:text-style-name="P3" draw:layer="layout" svg:width="16.799cm" svg:height="13.364cm" svg:x="2.1cm" svg:y="14.107cm" presentation:class="notes" presentation:placeholder="true">
            <draw:text-box/>
          </draw:frame>
        </presentation:notes>
      </draw:page>
      <draw:page draw:name="page12" draw:style-name="dp5" draw:master-page-name="Predvolené" xml:id="id12" draw:id="id12">
        <office:forms form:automatic-focus="false" form:apply-design-mode="false"/>
        <draw:frame draw:style-name="gr7" draw:text-style-name="P13" draw:layer="layout" svg:width="26cm" svg:height="14cm" svg:x="1cm" svg:y="1cm">
          <draw:text-box>
            <text:p text:style-name="P18"><text:span text:style-name="T19">Pro ilia kulpo, nun tre malvarmiĝis la honoro al mi, kiu estis en la eklezio konstante viva, en kelkaj lokoj, preskaŭ estingis. Ili parolas,. Ke mi-Patrino- ombras la gloron kaj honoron, kiu apartenas nur al mia Filo!</text:span></text:p>
            <text:p text:style-name="P18"><text:span text:style-name="T19">Miaj bedaŭrindaj filoj, kiel ili estas malsaĝaj, kiel ili estas blindaj! Kiel scipovis ilin Diablo priregi! Al tiel granda blindeco ili plikreskigis, ĉar ili obeis nek Jesuon nek min. Ili lasis sin gvidi, nur per si mem,per sia cerbo kaj per sia fiero, kaj tiel ili pruntedonis sin al satana truko, al kiu finfine suksesis mia malheligo, <text:s/>en la Eklezio kaj forigi min el animoj. Ĝi estos necesa, por ke mi ekvojaĝu kaj por ke mi eltrovu inter la pastroj tiujn fidelajn, kiuj aŭskultas min, kaj, kiuj min amas. Per ilia perado denove ankoraŭ pli klare mi ekbrilos en la Eklezio, post granda purigo...La Patrino, havas de Jesuo <text:s/>la povon alkonduki reen hejmen erarirantajn filojn.</text:span></text:p>
            <text:p text:style-name="P18"><text:span text:style-name="T19">Mi bezonas tamen humilajn kaj kuraĝajn pastrojn, komplezaj subiĝi al moko kaj lasi sin por mi treti.</text:span></text:p>
            <text:p text:style-name="P18"><text:span text:style-name="T19">Kun tiuj ĉi humilaj , ridigitaj kaj tretitaj pastroj mi kreos amason, kiu ebligos al mi, <text:s/>alveturi al Jesuo nemezurebla nombro de la infanoj, purigite per granda aflikto.,/.../“</text:span></text:p>
            <text:p text:style-name="P19"><text:span text:style-name="T19"><text:s/></text:span></text:p>
          </draw:text-box>
        </draw:frame>
        <anim:par presentation:node-type="timing-root">
          <anim:par smil:begin="id12.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2" presentation:class="page"/>
          <draw:frame presentation:style-name="pr2" draw:text-style-name="P3" draw:layer="layout" svg:width="16.799cm" svg:height="13.364cm" svg:x="2.1cm" svg:y="14.107cm" presentation:class="notes" presentation:placeholder="true">
            <draw:text-box/>
          </draw:frame>
        </presentation:notes>
      </draw:page>
      <draw:page draw:name="page13" draw:style-name="dp5" draw:master-page-name="Predvolené" xml:id="id13" draw:id="id13">
        <office:forms form:automatic-focus="false" form:apply-design-mode="false"/>
        <draw:frame draw:style-name="gr9" draw:text-style-name="P13" draw:layer="layout" svg:width="26.5cm" svg:height="13.5cm" svg:x="1cm" svg:y="1cm">
          <draw:text-box>
            <text:p text:style-name="P9"><text:span text:style-name="T19">La 9-a de Aŭgusto 1973</text:span></text:p>
            <text:p><text:span text:style-name="T21">Via viva celo</text:span></text:p>
            <text:p><text:span text:style-name="T19"/></text:p>
            <text:p><text:span text:style-name="T19">„Kiel mi ĝojas, ke vi estas ĉi tie kun N., Vi devas ami sin, kiel du fratoj.</text:span></text:p>
            <text:p><text:span text:style-name="T19">Vi, miaj filoj, kiujn mi aparte amas, mi, donas vin unu, al alia kiel donaco. Vi devas ami sin, vi devas komune ĝoji kaj suferi por miaj planoj... </text:span></text:p>
            <text:p><text:span text:style-name="T19">Mi elektis vin por Movado de pastroj, por ĝi vi devas vivi, preĝi sin, suferi, labori, sanktiĝi, jen miriga celo, kiun mi starigas, mia filo, por vi, al via vivo!/.../</text:span></text:p>
            <text:p><text:span text:style-name="T19">Kiel tre, mi amas vin, per kiu delikata amo mi rigardas vin, kiel mi benas, el la koro al vi. „</text:span></text:p>
          </draw:text-box>
        </draw:frame>
        <anim:par presentation:node-type="timing-root">
          <anim:par smil:begin="id13.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3" presentation:class="page"/>
          <draw:frame presentation:style-name="pr2" draw:text-style-name="P3" draw:layer="layout" svg:width="16.799cm" svg:height="13.364cm" svg:x="2.1cm" svg:y="14.107cm" presentation:class="notes" presentation:placeholder="true">
            <draw:text-box/>
          </draw:frame>
        </presentation:notes>
      </draw:page>
      <draw:page draw:name="page14" draw:style-name="dp5" draw:master-page-name="Predvolené" xml:id="id14" draw:id="id14">
        <office:forms form:automatic-focus="false" form:apply-design-mode="false"/>
        <draw:frame draw:style-name="gr10" draw:text-style-name="P13" draw:layer="layout" svg:width="26cm" svg:height="14.5cm" svg:x="1cm" svg:y="0.5cm">
          <draw:text-box>
            <text:p text:style-name="P9"><text:span text:style-name="T19">La <text:s/>21-a de aŭgusto 1973</text:span></text:p>
            <text:p text:style-name="P9"><text:span text:style-name="T19">Sankta Pio la 10-a</text:span></text:p>
            <text:p text:style-name="P16"><text:span text:style-name="T21">En mia koro en la preĝo</text:span></text:p>
            <text:p><text:span text:style-name="T19"/></text:p>
            <text:p><text:span text:style-name="T19"/></text:p>
            <text:p><text:span text:style-name="T19"/></text:p>
            <text:p text:style-name="P16"><text:span text:style-name="T19">„Kial vi ne enskribas ĉion, kion mi donas, al vi, aŭdi en via koron? Vi diras al mi, ke tioj, estas aferoj tro intimaj, kaj tro belegaj. Sed unufoje, ĝi devas esti evidenta, kiel tre, mi, vin amis,kaj kiel grandaj aferoj, mi agis en vi. Kaj tio, nur pro tio, ke vi la tunan sian neniecon oferis al mi...</text:span></text:p>
            <text:p text:style-name="P16"><text:span text:style-name="T19">Vi alkutimiĝadu, <text:s/>ke vi estos , piedtretita, malobservata, nekomprenita kaj neglektema. Tiel tre, vi bezonas tion! Kaj, kiam vi sentas en si reziston, tiel, ke al si mem vi parolas: „kial?´ Tio ne estas justa! Mi devas postuli miajn justajn rajtojn! Tuj vi <text:s/>respondu: „Foriru satano! Ĉu mi ne havas, trinki, <text:s/>el la kaliko, kiun preparis al mi patro?!´/.../ </text:span></text:p>
            <text:p text:style-name="P16"><text:span text:style-name="T19">Mi mem venos al helpo por <text:s/>via granda malforto! Vi sed restu en mia koro je la preĝoj. Lasu min, ĉiam pli, en vi kaŭzi..“</text:span></text:p>
          </draw:text-box>
        </draw:frame>
        <anim:par presentation:node-type="timing-root">
          <anim:par smil:begin="id14.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4" presentation:class="page"/>
          <draw:frame presentation:style-name="pr2" draw:text-style-name="P3" draw:layer="layout" svg:width="16.799cm" svg:height="13.364cm" svg:x="2.1cm" svg:y="14.107cm" presentation:class="notes" presentation:placeholder="true">
            <draw:text-box/>
          </draw:frame>
        </presentation:notes>
      </draw:page>
      <draw:page draw:name="page15" draw:style-name="dp5" draw:master-page-name="Predvolené" xml:id="id15" draw:id="id15">
        <office:forms form:automatic-focus="false" form:apply-design-mode="false"/>
        <draw:frame draw:style-name="gr11" draw:text-style-name="P13" draw:layer="layout" svg:width="26.5cm" svg:height="15cm" svg:x="0.5cm" svg:y="0.5cm">
          <draw:text-box>
            <text:p text:style-name="P9"><text:span text:style-name="T19">La 24-a de Aŭgusto 1973 </text:span></text:p>
            <text:p><text:span text:style-name="T19"/></text:p>
            <text:p><text:span text:style-name="T19"/></text:p>
            <text:p text:style-name="P16"><text:span text:style-name="T21">Al la granda celo de la sankteco</text:span></text:p>
            <text:p text:style-name="P16"><text:span text:style-name="T19"/></text:p>
            <text:p text:style-name="P16"><text:span text:style-name="T19">„Filo mia, Via vivo estas tre valora, kaj vi devas el li, nek, momenton perdi.</text:span></text:p>
            <text:p text:style-name="P16"><text:span text:style-name="T19">Tial vi restu en mi, en mia koro, vi agu ĉiam kun mi. Pensu per mia spirito, vidu aĵojn, per, miaj okuloj, palpu ilin per miaj manoj, amu ilin per mia Koro. </text:span></text:p>
            <text:p text:style-name="P16"><text:span text:style-name="T19">En kelkaj momentoj tio ĉi, vi aparte sentas, kaj tio, kiam vi estas kun mi en la preĝo. Tiam vi sentas vin vere , kiel infano en la koro de la patrino, kaj via animo provadas tiel la momentojn de edena feliĉego, kiun mi ekskluzivas, ekskluzive al plej amataj filoj.</text:span></text:p>
            <text:p text:style-name="P16"><text:span text:style-name="T19">Krome la preĝo, aspektas al vi ĉio cetere, lacige kaj enua. Tio ĉi estas nun alia donaco, kiun mi donas al vi. </text:span></text:p>
            <text:p text:style-name="P16"><text:span text:style-name="T19">Ankaŭ, se vi ne preĝas, vi devas seninterrompe vivi en la stato de la preĝo, kaj tio estas tiam, kiam vi vivas seninterrompe domestigite en mi. Poste, ankaŭ, kiam vi parolas, aŭ vi amuzas sin, aŭ ekskursos, seninterrompe vi estas en mi, ĉar vi ĉion faras kun mi….</text:span></text:p>
            <text:p text:style-name="P16"><text:span text:style-name="T19">Tiaj, mi volas havi, ĉiujn pastrojn de la <text:s/>la Maria Movado de Pastroj. Ili devas esti miaj pastroj! Mi ripetas tion al vi, apartenantaj al mi.</text:span></text:p>
            <text:p text:style-name="P16"><text:span text:style-name="T19"/></text:p>
            <text:p><text:span text:style-name="T19"/></text:p>
          </draw:text-box>
        </draw:frame>
        <anim:par presentation:node-type="timing-root">
          <anim:par smil:begin="id15.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5" presentation:class="page"/>
          <draw:frame presentation:style-name="pr2" draw:text-style-name="P3" draw:layer="layout" svg:width="16.799cm" svg:height="13.364cm" svg:x="2.1cm" svg:y="14.107cm" presentation:class="notes" presentation:placeholder="true">
            <draw:text-box/>
          </draw:frame>
        </presentation:notes>
      </draw:page>
      <draw:page draw:name="page16" draw:style-name="dp5" draw:master-page-name="Predvolené" xml:id="id16" draw:id="id16">
        <office:forms form:automatic-focus="false" form:apply-design-mode="false"/>
        <draw:frame draw:style-name="gr7" draw:text-style-name="P13" draw:layer="layout" svg:width="27.5cm" svg:height="14cm" svg:x="0.5cm" svg:y="0.5cm">
          <draw:text-box>
            <text:p text:style-name="P18"><text:span text:style-name="T19">De tiuj tempoj, kiam ili ensanktigis al mia senmakulita <text:s/>koro, ili jam ne povas aparteni al si. </text:span></text:p>
            <text:p text:style-name="P18"><text:span text:style-name="T19">Ilia vivo, ilia animo,ilia inteligenteco, ilia koro, iliaj bonoj kaj malbonoj, kiujn ili agis, ankaŭ eraroj, kiujn ili havas, ĉio, estas mia, ĉio apartenas al mi.</text:span></text:p>
            <text:p text:style-name="P18"><text:span text:style-name="T19">Mia senmakulita koro, estas forĝejo de la plej purega fajro: ĉio forbruligas , ĉio findigestas, ĉio aliformas. </text:span></text:p>
            <text:p text:style-name="P18"><text:span text:style-name="T19">Ĉar tiuj ĉi pastroj estas miaj, ili devas alkutimiĝi, lasi <text:s/>gvidi sin, de mi, simple kaj sindone.</text:span></text:p>
            <text:p text:style-name="P18"><text:span text:style-name="T19">Mia ĝojo estas gvidi ilin, kiel la patrino al granda celo al la sankteco. Mi volas, ke ili estu fervoraj, ke ili amu mian filon Jesuon, ke ili estu ĉiam fidelaj al evangelioj. <text:s/>Ili devas esti en miaj manoj vokitaj por granda plano de dia favorkoreco: pere de ilia perado mi savos nemezureblan nombron de animoj. Ili, estos mia ĝojo, kaj plej bela krono, de mia senmakulita, kaj dolora koro, kiu volas, esti konstanta perilo, de la savo, por la Eklezio kaj homaro.“</text:span></text:p>
          </draw:text-box>
        </draw:frame>
        <anim:par presentation:node-type="timing-root">
          <anim:par smil:begin="id16.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6" presentation:class="page"/>
          <draw:frame presentation:style-name="pr2" draw:text-style-name="P3" draw:layer="layout" svg:width="16.799cm" svg:height="13.364cm" svg:x="2.1cm" svg:y="14.107cm" presentation:class="notes" presentation:placeholder="true">
            <draw:text-box/>
          </draw:frame>
        </presentation:notes>
      </draw:page>
      <draw:page draw:name="page17" draw:style-name="dp5" draw:master-page-name="Predvolené" xml:id="id17" draw:id="id17">
        <office:forms form:automatic-focus="false" form:apply-design-mode="false"/>
        <draw:frame draw:style-name="gr12" draw:text-style-name="P13" draw:layer="layout" svg:width="27cm" svg:height="15.182cm" svg:x="0.5cm" svg:y="0.5cm">
          <draw:text-box>
            <text:p text:style-name="P9"><text:span text:style-name="T19">La 28-a de Aŭgusto 1973</text:span></text:p>
            <text:p text:style-name="P9"><text:span text:style-name="T19">Sankta Aŭgustino</text:span></text:p>
            <text:p text:style-name="P16"><text:span text:style-name="T21">Sur la mondon subenportis nokto.</text:span></text:p>
            <text:p><text:span text:style-name="T19"/></text:p>
            <text:p text:style-name="P16"><text:span text:style-name="T19">„Filo mia, nun sur la mondon subenportis nokto. Tio ĉi estas nokto de mallumo, horo de satano, estas tio la momento de lia plej granda triumfo.</text:span></text:p>
            <text:p text:style-name="P16"><text:span text:style-name="T19">Kiel plaĉis al mi via preĝo, kaj via suferado, por mildigo pro granda ofendo, pro la plej terura blasfemo, kontraŭ mia filo… Nek dum sia publika vivo, nek dum proceso, kaj sia kondamno, ne estis mia filo tiel terure malpurigita.</text:span></text:p>
            <text:p text:style-name="P16"><text:span text:style-name="T19">Finfine, eĉ antaŭ la pliaĝularo, ne trovis sin akuzantoj, tiel perfekta, kaj pura, estis la tuta lia vivo. Nun oni kuraĝas mallaŭdi lian purecon, larĝiĝas tiel terure, kaj diabla blasfemado, ke la tuta ĉielo restis tiel dirite ŝanceligita kaj surprizigita. Kiel ĝi povis veni tiel malproksimen? Kia terura kaj nun jam ne ektenebla fulmotondro ekfuriozas super la kompatinda homaro.</text:span></text:p>
            <text:p text:style-name="P16"><text:span text:style-name="T19">Papo suferas kaj preĝas. Estas sur la kruco, kiu lin digestas kaj mortigas.Ĉifoje ankaŭ traparolis, sed lia voĉo pereas sur la dezerto. Mia Eklezio, estiĝis io, pli malbona ol la dezerto. </text:span></text:p>
            <text:p text:style-name="P16"><text:span text:style-name="T19">Vi pastroj, kiujn mi amasigas en mian Movadon, por ke vi malebligu tiun ĉi progreson de satano, vi devas, kun papo, krei grandegan barieron. Vi devas disvastigi lian vorton, vi devas defendi lin, ĉar li devos teni la krucon meze de la plej granda fulmotondro <text:s/>de la historio.</text:span></text:p>
            <text:p text:style-name="P16"><text:span text:style-name="T19">Vi, devas defendi, piedtretitan honoron de mia Filo, per via vivo, per via vorto, per via sango. Via devo estas, juĝi la mondon kaj kondamni ĝin, ĉar pli, ol kiam ajn estas en la potenco de Malbonulo./.../“</text:span></text:p>
          </draw:text-box>
        </draw:frame>
        <anim:par presentation:node-type="timing-root">
          <anim:par smil:begin="id17.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7" presentation:class="page"/>
          <draw:frame presentation:style-name="pr2" draw:text-style-name="P3" draw:layer="layout" svg:width="16.799cm" svg:height="13.364cm" svg:x="2.1cm" svg:y="14.107cm" presentation:class="notes" presentation:placeholder="true">
            <draw:text-box/>
          </draw:frame>
        </presentation:notes>
      </draw:page>
      <draw:page draw:name="page18" draw:style-name="dp5" draw:master-page-name="Predvolené" xml:id="id18" draw:id="id18">
        <office:forms form:automatic-focus="false" form:apply-design-mode="false"/>
        <draw:frame draw:style-name="gr13" draw:text-style-name="P13" draw:layer="layout" svg:width="25.5cm" svg:height="13.76cm" svg:x="1cm" svg:y="1cm">
          <draw:text-box>
            <text:p text:style-name="P9"><text:span text:style-name="T19">La 19a de Septebro 1973</text:span></text:p>
            <text:p text:style-name="P9"><text:span text:style-name="T19">Nia Sinjorino de La Salette </text:span></text:p>
            <text:p text:style-name="P16"><text:span text:style-name="T21">La Patrinon estas bezonate, ami, kaj spertadi.</text:span></text:p>
            <text:p text:style-name="P16"><text:span text:style-name="T19"/></text:p>
            <text:p text:style-name="P16"><text:span text:style-name="T19">„Restadu en mia koro, kaj ne zorgu pri tio, pri kio, vi devas hodiaŭ paroli. Mi mem parolos, tra via pero, al tiuj ĉi <text:s/>miaj filoj. Mi diros al ili, kion, mia koro deziras, kaj mi helpos al ili, sukcese veni, el la granda malpleniĝo kaj malvigleco.</text:span></text:p>
            <text:p text:style-name="P16"><text:span text:style-name="T19">/.../ Mi diros al ili, per via perado, ke al tio, ke ili min honoru, ili devas pli multe preĝi kaj malplimulte parolus. Mi volas koroj kaj animoj <text:s/>de miaj filoj, mi volas finpleni , <text:s text:c="2"/>per la amo al mi./.../</text:span></text:p>
            <text:p text:style-name="P16"><text:span text:style-name="T19">Mi estas patrino kaj ilia alveno ĉi tien supren, mi rekompencos per eksterordinaraj gracoj, kaj la plej bela estas tiu, ke ĉiuj estos hodiaŭ fervoraj per granda amo al mi. </text:span></text:p>
            <text:p text:style-name="P16"><text:span text:style-name="T19">Kaj tio ĉi, filo mia, ekestos, pere de via vorto. Parolu al ili pri mia pastra Movado. Oni estas ĉi tie, inter ĉeestantaj pastroj, iuj bonaj, kiujn mi ĉi tien alvokis, per tiu ĉi celo, intence. </text:span></text:p>
            <text:p text:style-name="P16"><text:span text:style-name="T19">Tioj, estas belegaj pastraj animoj, kiujn mi jam de longe, preparis, por ke ili eniru, en mian Movadon. Ili atendas je tiu ĉi alvoko, kiel la eligita tero atendas la gutojn de la roso. Ili akceptos mian inviton kaj ili enpaŝos en mian movadon. /.../“</text:span></text:p>
            <text:p text:style-name="P16"><text:span text:style-name="T19"/></text:p>
          </draw:text-box>
        </draw:frame>
        <anim:par presentation:node-type="timing-root">
          <anim:par smil:begin="id18.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8" presentation:class="page"/>
          <draw:frame presentation:style-name="pr2" draw:text-style-name="P3" draw:layer="layout" svg:width="16.799cm" svg:height="13.364cm" svg:x="2.1cm" svg:y="14.107cm" presentation:class="notes" presentation:placeholder="true">
            <draw:text-box/>
          </draw:frame>
        </presentation:notes>
      </draw:page>
      <draw:page draw:name="page19" draw:style-name="dp5" draw:master-page-name="Predvolené" xml:id="id19" draw:id="id19">
        <office:forms form:automatic-focus="false" form:apply-design-mode="false"/>
        <draw:frame draw:style-name="gr9" draw:text-style-name="P13" draw:layer="layout" svg:width="26cm" svg:height="13.5cm" svg:x="0.5cm" svg:y="1cm">
          <draw:text-box>
            <text:p text:style-name="P9"><text:span text:style-name="T19"><text:s text:c="2"/>La 23a Septembro 1973</text:span></text:p>
            <text:p text:style-name="P20"><text:span text:style-name="T19">San Vittorino, </text:span></text:p>
            <text:p><text:span text:style-name="T21"/></text:p>
            <text:p text:style-name="P16"><text:span text:style-name="T21">Tioj ĉi, estas miaj pastroj</text:span></text:p>
            <text:p text:style-name="P16"><text:span text:style-name="T19"/></text:p>
            <text:p text:style-name="P16"><text:span text:style-name="T19">„Nun, vi finas, tiuj ĉi tagoj de la preĝo, kaj de la kunligo kun mi. Kiom da gracoj mi donis al vi, kaj kiel mi enstiris vin <text:s/>en la enon de Mia Senmakulita Koro! Filo mia, kiom da patrina amo vi elprovis!</text:span></text:p>
            <text:p text:style-name="P16"><text:span text:style-name="T19">Tio ĉi, sed, ne estas nur por vi, tio estas ankaŭ por viaj fratoj de mia movado, kiuj morgaŭ venos al la unua renkontiĝo. Mi parolos al ili en via perado, kaj mi diros al ili, kiel multe mi amas ilin. </text:span></text:p>
            <text:p text:style-name="P16"><text:span text:style-name="T19">Ensanktiĝi al mi, estas la ilo, kiu ebligas al ili, ĉiam pli eniri, en la enon de mia Senmakula Koro, kaj mi donos, al ili eksenti tian dolĉeco, kian nur patrino povas doni eksperti al siaj infanoj. Tiujn, kiuj venos, mi jam, delonge finvokis, aparte mi ilin amis, kaj edukadis. Ili sin tuj sentos hejme, kaj al ili ŝajnos, ke ili ĉiam sin konis, kaj amis sin.</text:span></text:p>
            <text:p text:style-name="P16"><text:span text:style-name="T19">Nun, ekmontriĝas misteroplena plano, kiun mi jam delonge preparadis, por ke mi, efektivigu, mian grandan intencon: Movado de miaj pastroj-mia armeo, preparita por decida batalo, kaj destinita al la venko.</text:span></text:p>
          </draw:text-box>
        </draw:frame>
        <anim:par presentation:node-type="timing-root">
          <anim:par smil:begin="id19.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19" presentation:class="page"/>
          <draw:frame presentation:style-name="pr2" draw:text-style-name="P3" draw:layer="layout" svg:width="16.799cm" svg:height="13.364cm" svg:x="2.1cm" svg:y="14.107cm" presentation:class="notes" presentation:placeholder="true">
            <draw:text-box/>
          </draw:frame>
        </presentation:notes>
      </draw:page>
      <draw:page draw:name="page20" draw:style-name="dp5" draw:master-page-name="Predvolené" xml:id="id20" draw:id="id20">
        <office:forms form:automatic-focus="false" form:apply-design-mode="false"/>
        <draw:frame draw:style-name="gr14" draw:text-style-name="P13" draw:layer="layout" svg:width="25.5cm" svg:height="14.5cm" svg:x="1cm" svg:y="0.5cm">
          <draw:text-box>
            <text:p text:style-name="P16"><text:span text:style-name="T19">Kion ili <text:s/>devas <text:s/>nun fari, tiuj ĉi miaj filoj, kiujn mi edukis, kaj alvokis, kaj kiuj, la unuan fojon, nun kunvenas? </text:span></text:p>
            <text:p text:style-name="P16"><text:span text:style-name="T19">Ili devas preparadi kaj ili devas esti volontaj.</text:span></text:p>
            <text:p text:style-name="P16"><text:span text:style-name="T19"/></text:p>
            <text:p text:style-name="P16"><text:span text:style-name="T19">-Obei miaj ordonoj, ĉar mi baldaŭ alvokos ilin , kaj ĉiuj devos, al mi respondi, kaj montri komplezon, por ke mi povu ilin uzi, al energia defendo de mia filo, de mi, de evangelio kaj de Eklezio. Ili estos, la salo, en la mondo,entute malmolariĝinta, kaj estos la lumo, en la mallumo, kiun ĉio kovros. </text:span></text:p>
            <text:p text:style-name="P16"><text:span text:style-name="T19">-batali, ĉar mia malamiko incitegos kontraŭ ili sian armeon, kaj li piedtretos ilin <text:s/>en terura batalo. Ili estos, celdisko de moko, ili estos malhonestigotaj, persekutotaj, iuj eĉ mortigotaj. Mi, tamen, estos kun ili seninterrompe, kaj mi ilin ŝirmos kaj defendos,kaj mi ilin konsolados, kaj mi forviŝos ĉiun ilian larmon, kiel tion, nur la patrino scipovas.</text:span></text:p>
            <text:p text:style-name="P16"><text:span text:style-name="T19">-Defendi papon, kiu entute mem devos porti la krucon de la eklezio, venos la momento, kiam estos kiel Jesuo, sur la vojo al la Kalvario, <text:s/>entute, mem forlasite, preskaŭ de ĉiuj. Tiel, ĉiuj tiuj ĉi, miaj, <text:s/>filoj, estos lia konsolo kaj defendo, kaj kun mi, venke elbatalos la plej grandan batalon de la eklezio.</text:span></text:p>
            <text:p text:style-name="P16"><text:span text:style-name="T19">Ĝis tiam, miaj plej amataj filoj, preĝu , amu sin reciproke, estu kiel infanoj, kaj lasu sin eduki, kaj, gvidi sin nur per mi./.../“</text:span></text:p>
          </draw:text-box>
        </draw:frame>
        <anim:par presentation:node-type="timing-root">
          <anim:par smil:begin="id20.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0" presentation:class="page"/>
          <draw:frame presentation:style-name="pr2" draw:text-style-name="P3" draw:layer="layout" svg:width="16.799cm" svg:height="13.364cm" svg:x="2.1cm" svg:y="14.107cm" presentation:class="notes" presentation:placeholder="true">
            <draw:text-box/>
          </draw:frame>
        </presentation:notes>
      </draw:page>
      <draw:page draw:name="page21" draw:style-name="dp5" draw:master-page-name="Predvolené" xml:id="id21" draw:id="id21">
        <office:forms form:automatic-focus="false" form:apply-design-mode="false"/>
        <draw:frame draw:style-name="gr15" draw:text-style-name="P13" draw:layer="layout" svg:width="27cm" svg:height="14cm" svg:x="0.5cm" svg:y="0.5cm">
          <draw:text-box>
            <text:p text:style-name="P9"><text:span text:style-name="T19">La <text:s/>24a de Septembro 1973</text:span></text:p>
            <text:p><text:span text:style-name="T19"/></text:p>
            <text:p text:style-name="P9"><text:span text:style-name="T19">Madonna della Mercede</text:span></text:p>
            <text:p><text:span text:style-name="T21"/></text:p>
            <text:p text:style-name="P16"><text:span text:style-name="T21">Mi faros ĉion por vi</text:span></text:p>
            <text:p text:style-name="P16"><text:span text:style-name="T20"/></text:p>
            <text:p text:style-name="P16"><text:span text:style-name="T19">„je la fino, de tiuj ĉi ekzercaroj, kiujn vi faris kun mi, estu via intenco tio ĉi: </text:span></text:p>
            <text:p text:style-name="P16"><text:span text:style-name="T19">,Restadi konstante, en ĉiu momento en mia Senmakula Koro en la preĝo, por ke vi estu, mia ĝojo, mia konsolo, <text:s/>en grandaj doloroj pro la pekoj, de kiuj per ĉiu tago en la mondo alnombriĝas.</text:span></text:p>
            <text:p text:style-name="P16"><text:span text:style-name="T19">Nenion vi timu, kun <text:s/>nenion, vi faru zorgojn! Mi estos faronta <text:s/>ĉion por vi kaj kun vi, ĉar mi amas vin, per tiel granda amon, ke vi tion entute ne kapablas antaŭvidi.</text:span></text:p>
            <text:p text:style-name="P16"><text:span text:style-name="T19">Oferu al mi la plej belan rezulton: Marian Pastran Movadon! Mi akceptas ĝin, mi benas ĝin kaj mi zorgeme prizorgadas ĝin.</text:span></text:p>
            <text:p text:style-name="P16"><text:span text:style-name="T19">Vi ne faru al vi zorgojn, <text:s/>kun morgaŭa, la unua renkonto! Mi pri ĉio zorgos. La pastroj, kiujn mi deziras ĉi tie havi/.../, estas jam survojaj, kaj la renkonto estos por ĉiuj, io admirinda, kaj al ĉiu, mi donos grandan ĝojon. Miaj pastroj ricevos apartan gracon, kiu ilia tuta vivo, transkreos/.../“</text:span></text:p>
          </draw:text-box>
        </draw:frame>
        <anim:par presentation:node-type="timing-root">
          <anim:par smil:begin="id21.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1" presentation:class="page"/>
          <draw:frame presentation:style-name="pr2" draw:text-style-name="P3" draw:layer="layout" svg:width="16.799cm" svg:height="13.364cm" svg:x="2.1cm" svg:y="14.107cm" presentation:class="notes" presentation:placeholder="true">
            <draw:text-box/>
          </draw:frame>
        </presentation:notes>
      </draw:page>
      <draw:page draw:name="page22" draw:style-name="dp5" draw:master-page-name="Predvolené" xml:id="id22" draw:id="id22">
        <office:forms form:automatic-focus="false" form:apply-design-mode="false"/>
        <draw:frame draw:style-name="gr15" draw:text-style-name="P23" draw:layer="layout" svg:width="26.5cm" svg:height="14cm" svg:x="1cm" svg:y="0.5cm">
          <draw:text-box>
            <text:p text:style-name="P21"><text:span text:style-name="T26">La 27a Septembro 1973</text:span></text:p>
            <text:p text:style-name="P21"><text:span text:style-name="T27">Vincento de Paul</text:span></text:p>
            <text:p text:style-name="P21"><text:span text:style-name="T27"/></text:p>
            <text:p text:style-name="P22"><text:span text:style-name="T28">Malprudento <text:s/>hontigos saĝecon</text:span></text:p>
            <text:p text:style-name="P22"><text:span text:style-name="T28"/></text:p>
            <text:p text:style-name="P22"><text:span text:style-name="T28"/></text:p>
            <text:p text:style-name="P22"><text:span text:style-name="T27">Filo mia, vi ne ekkomprenis, ke mi elektis malprudenton, por ke mi hontigu saĝecon kaj malforton, por ke mi superregu forton.</text:span></text:p>
            <text:p text:style-name="P22"><text:span text:style-name="T27">Tio estas mia volo, por ke la libro, disvastiĝu tia, kia ĝi estas. Tio estos la ilo, per kiu mi alvokos multajn pastrojn, en sian Movadon, kaj mi kreos nevenkeblan soldataron...</text:span></text:p>
            <text:p text:style-name="P22"><text:span text:style-name="T29">Via malgranda kredo, via malkonfido al mi, filo mia, doloras min. Pro kio vi timas? El kio vi havas timon? Vi preĝu, kaj konfidu, <text:s/>vin al mi! Vi lasu ĉion, vere nur al mi. </text:span></text:p>
          </draw:text-box>
        </draw:frame>
        <anim:par presentation:node-type="timing-root">
          <anim:par smil:begin="id22.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2" presentation:class="page"/>
          <draw:frame presentation:style-name="pr2" draw:text-style-name="P3" draw:layer="layout" svg:width="16.799cm" svg:height="13.364cm" svg:x="2.1cm" svg:y="14.107cm" presentation:class="notes" presentation:placeholder="true">
            <draw:text-box/>
          </draw:frame>
        </presentation:notes>
      </draw:page>
      <draw:page draw:name="page23" draw:style-name="dp5" draw:master-page-name="Predvolené" xml:id="id23" draw:id="id23">
        <office:forms form:automatic-focus="false" form:apply-design-mode="false"/>
        <draw:frame draw:style-name="gr7" draw:text-style-name="P13" draw:layer="layout" svg:width="26.5cm" svg:height="14cm" svg:x="1cm" svg:y="1cm">
          <draw:text-box>
            <text:p/>
            <text:p/>
            <text:p/>
            <text:p/>
            <text:p text:style-name="P9"><text:span text:style-name="T19">La 13a Oktobro 1973</text:span></text:p>
            <text:p text:style-name="P9"><text:span text:style-name="T19">La datreveno de la lasta aperigo en Fatimo</text:span></text:p>
            <text:p text:style-name="P16"><text:span text:style-name="T21">La maniero de la agado, aparta de la via</text:span></text:p>
            <text:p text:style-name="P16"><text:span text:style-name="T20"/></text:p>
            <text:p text:style-name="P16"><text:span text:style-name="T19">Vi ne zorgu kun disvastigo de la Maria pastran movadon! Vi lasu tion al mi, vi fidu al mi! Je tiu ĉi intenco oferu sian preĝon kaj sian suferon!</text:span></text:p>
            <text:p text:style-name="P16"><text:span text:style-name="T19">Vi ne rigardu, je la rezulto: Mia maniero de la agado, kaj taksado, estas entute diverse, de via.</text:span></text:p>
            <text:p text:style-name="P16"><text:span text:style-name="T19">Vin ne devas esti multe, sed vi devas esti sanktaj.</text:span></text:p>
            <text:p text:style-name="P16"><text:span text:style-name="T19">Se vi, ĉiuj vere konfidos vin tute al mi, mi kondukos vin ĉiujn, al granda sankteco.</text:span></text:p>
          </draw:text-box>
        </draw:frame>
        <anim:par presentation:node-type="timing-root">
          <anim:par smil:begin="id23.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3" presentation:class="page"/>
          <draw:frame presentation:style-name="pr2" draw:text-style-name="P3" draw:layer="layout" svg:width="16.799cm" svg:height="13.364cm" svg:x="2.1cm" svg:y="14.107cm" presentation:class="notes" presentation:placeholder="true">
            <draw:text-box/>
          </draw:frame>
        </presentation:notes>
      </draw:page>
      <draw:page draw:name="page24" draw:style-name="dp5" draw:master-page-name="Predvolené" xml:id="id24" draw:id="id24">
        <office:forms form:automatic-focus="false" form:apply-design-mode="false"/>
        <draw:frame draw:style-name="gr16" draw:text-style-name="P13" draw:layer="layout" svg:width="27cm" svg:height="14.471cm" svg:x="0.5cm" svg:y="1cm">
          <draw:text-box>
            <text:p text:style-name="P9"><text:span text:style-name="T19">La 16a Oktobro 1973</text:span></text:p>
            <text:p text:style-name="P16"><text:span text:style-name="T21">Mi volas ilin savi</text:span></text:p>
            <text:p text:style-name="P16"><text:span text:style-name="T20"/></text:p>
            <text:p text:style-name="P16"><text:span text:style-name="T19">Nun, vi havas momenton la pacon, kaj mi vokas vin , ke vi eniru en la enon, de mia Senmakula Koro, por ke vi vidu, kian profundegon de doloro, kaj de amo, ĝi en si kovras.</text:span></text:p>
            <text:p text:style-name="P16"><text:span text:style-name="T19">Mia koro estas Koro de la Patrino, Koro vera kaj viva,La Koro, de la vera Patrino, kiu vivas por ĉiuj siaj infanoj.</text:span></text:p>
            <text:p text:style-name="P16"><text:span text:style-name="T19">La homoj redemptintaj per mia Filo, estas ankaŭ miaj filoj, ili estas en la plej vera senco de la vorto.</text:span></text:p>
            <text:p text:style-name="P16"><text:span text:style-name="T19">Ankaŭ tiuj, kiuj estas malproksimaj, ankaŭ pekuloj, ankaŭ ateistoj, ankaŭ tiuj, kiuj malakceptas Dion, kiuj kontraŭ Li batalas,kaj Lin malamas,estas ĉiuj <text:s/>miaj infanoj. Kaj mi estas por ili Patrino. Por multaj el ili, mi estas unusola Patrino, kiun ili havas, unusola persono, kiu zorgas pri ili, kiu ilin vere amas. Pro tio mian koron konstante digestas doloro kaj ankoraŭ pli granda amo al tiuj ĉi miaj infanoj.</text:span></text:p>
            <text:p text:style-name="P16"><text:span text:style-name="T19">Mi volas helpi al ili, mi volas ilin savi, ĉar mi estas Patrino. Pro tio mi suferas, pro ili, mi suferas, pro iliaj pekoj, mi suferas, ĉar ili estas malproksimaj de la Dio,mi suferas, ĉar ili agas malbone, mi suferas, pro ĉio malbono , kiun ili agas al si mem. </text:span></text:p>
            <text:p text:style-name="P16"><text:span text:style-name="T19">Sed kiel helpi al ili? Kiel savi ilin?</text:span></text:p>
            <text:p text:style-name="P16"><text:span text:style-name="T19">Mi bezonas tiom da preĝoj, mi bezonas tiom da suferado! Nur per la preĝo kaj per la suferado de miaj ceteraj bonaj kaj grandanimaj infanoj mi povos savi tiujn ĉi miajn infanojn.</text:span></text:p>
          </draw:text-box>
        </draw:frame>
        <anim:par presentation:node-type="timing-root">
          <anim:par smil:begin="id24.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4" presentation:class="page"/>
          <draw:frame presentation:style-name="pr2" draw:text-style-name="P3" draw:layer="layout" svg:width="16.799cm" svg:height="13.364cm" svg:x="2.1cm" svg:y="14.107cm" presentation:class="notes" presentation:placeholder="true">
            <draw:text-box/>
          </draw:frame>
        </presentation:notes>
      </draw:page>
      <draw:page draw:name="page25" draw:style-name="dp5" draw:master-page-name="Predvolené" xml:id="id25" draw:id="id25">
        <office:forms form:automatic-focus="false" form:apply-design-mode="false"/>
        <draw:frame draw:style-name="gr7" draw:text-style-name="P13" draw:layer="layout" svg:width="27cm" svg:height="14cm" svg:x="0.5cm" svg:y="1cm">
          <draw:text-box>
            <text:p text:style-name="P16"><text:span text:style-name="T19"/></text:p>
            <text:p text:style-name="P16"><text:span text:style-name="T19"/></text:p>
            <text:p text:style-name="P16"><text:span text:style-name="T19"/></text:p>
            <text:p text:style-name="P16"><text:span text:style-name="T19">Jen, Movado de miaj pastroj! Mi volis, por ke estu riparata senmezura domaĝo, kiun kaŭzis ateismo en tiomaj animoj, por ke en tiomaj malhonorigitaj koroj renovigita la dia bildo, korfavora vizaĝo de mia filo Jesuo.</text:span></text:p>
            <text:p text:style-name="P16"><text:span text:style-name="T19">Miaj pastroj estas miaj renovigantoj: Ili renovigos dian vizaĝon en multaj animoj, kaj tiel miaj multaj infanoj alkondukos el la morto en la vivon! Tiel ili estos veraj <text:s/>ĝojigantoj de mia dolora Koro. </text:span></text:p>
            <text:p text:style-name="P16"><text:span text:style-name="T19">Mia koro estas tamen ankaŭ koro senmakula, tio estas la koro de la patrino,. Kiu neniam estis malheligita per nenia ombro, per nenia peko, ĝi estas klara kiel la fonto, ĝi brilas kiel lumo. Kaj nun estas mem kvazaŭ inundigite per koto, kiu inundis korojn de tiom multaj miaj infanoj. Vere, demono de la detruo, demono de la malpureco delogis ĉiujn naciojn de la tero. Por neniu el ili estas jam la savo. Tiu ĉi vualo de la morto, sin ekdisstreĉis super la <text:s/>mondo, kaj animoj estas malpurigitaj, ol ili malfermos sin al la vivo. </text:span></text:p>
            <text:p text:style-name="P16"><text:span text:style-name="T19"/></text:p>
          </draw:text-box>
        </draw:frame>
        <anim:par presentation:node-type="timing-root">
          <anim:par smil:begin="id25.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5" presentation:class="page"/>
          <draw:frame presentation:style-name="pr2" draw:text-style-name="P3" draw:layer="layout" svg:width="16.799cm" svg:height="13.364cm" svg:x="2.1cm" svg:y="14.107cm" presentation:class="notes" presentation:placeholder="true">
            <draw:text-box/>
          </draw:frame>
        </presentation:notes>
      </draw:page>
      <draw:page draw:name="page26" draw:style-name="dp5" draw:master-page-name="Predvolené" xml:id="id26" draw:id="id26">
        <office:forms form:automatic-focus="false" form:apply-design-mode="false"/>
        <draw:frame draw:style-name="gr17" draw:text-style-name="P13" draw:layer="layout" svg:width="25.5cm" svg:height="13cm" svg:x="1.5cm" svg:y="1.5cm">
          <draw:text-box>
            <text:p text:style-name="P18"><text:span text:style-name="T19"/></text:p>
            <text:p text:style-name="P18"><text:span text:style-name="T19"/></text:p>
            <text:p text:style-name="P18"><text:span text:style-name="T19">La pastroj de mia Movado devas renovigi purecon en koroj kaj energie batali kontraŭ la spirito de malpureco en ĉiuj ĝiaj esprimoj. Ili, devas batali, kontraŭ konstante plimaldeca kaj pliprovoka modo, ili devas batali kontraŭ la preso, kiu larĝas malbono, kaj kontraŭ reprezentatuloj, kiuj fuŝas dececon. Ili devas batali kontraŭ hodiaŭaj opinioj, kiuj ĉion permesadas kaj senkulpigas, kontraŭ nuna moralo, kiu ĉion permesas. </text:span></text:p>
            <text:p text:style-name="P18"><text:span text:style-name="T19">Antaŭĉio, miaj pastroj devos esti puraj, tre puraj! Mi mem kovros ilin per sia nemakulita surtuto, kaj mi, finlaboros el ili, novajn homojn, pastrojn senkulpajn, kaj senmakulitajn. Al tiuj, kiuj malleviĝis, mi donos novan purecon, mi alvokas ilin al la dua, ankoraŭ pli bela senkulpeca doloro kaj amo. </text:span></text:p>
            <text:p text:style-name="P18"><text:span text:style-name="T19">Mi volas, por ke tio estu Movado de miaj pastroj, kiu redonas al la mondo la bonodoron de pureco - ĉar nur tiu ĉi bonodoro allogos mian Filon, por ke Li denove estiĝu, la Reĝo de koroj, kaj animoj.</text:span></text:p>
            <text:p text:style-name="P18"><text:span text:style-name="T19">Rigardu, la plej amataj pastroj, kio tio signifas, esti al mi ensanktigita: Tio signifas, vivi por mi, senti kiel mi, ami kaj suferi kun mi, por grandaj momentoj, kiuj vin atendas.</text:span></text:p>
          </draw:text-box>
        </draw:frame>
        <anim:par presentation:node-type="timing-root">
          <anim:par smil:begin="id26.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6" presentation:class="page"/>
          <draw:frame presentation:style-name="pr2" draw:text-style-name="P3" draw:layer="layout" svg:width="16.799cm" svg:height="13.364cm" svg:x="2.1cm" svg:y="14.107cm" presentation:class="notes" presentation:placeholder="true">
            <draw:text-box/>
          </draw:frame>
        </presentation:notes>
      </draw:page>
      <draw:page draw:name="page27" draw:style-name="dp5" draw:master-page-name="Predvolené" xml:id="id27" draw:id="id27">
        <office:forms form:automatic-focus="false" form:apply-design-mode="false"/>
        <draw:frame draw:style-name="gr10" draw:text-style-name="P13" draw:layer="layout" svg:width="26cm" svg:height="14.5cm" svg:x="1.5cm" svg:y="1cm">
          <draw:text-box>
            <text:p text:style-name="P9"><text:span text:style-name="T19">La 20a de Oktobro 1973</text:span></text:p>
            <text:p><text:span text:style-name="T19"/></text:p>
            <text:p text:style-name="P16"><text:span text:style-name="T21">La lumo de la evangelio</text:span></text:p>
            <text:p><text:span text:style-name="T30"/></text:p>
            <text:p text:style-name="P16"><text:span text:style-name="T19">„Vi vidas, kiel vin ĉio lacigas, kaj lasadas vin malplenan, se vi ne faras ĉion kun mi. Kaj vi demandas: „Sed, kial ŝajnas tio al mi tiel fremda, ĉu ne estas tio, iuj samaj aĵoj, kiuj min iam tiel interesis kaj entute min katenis?“ Kio <text:s text:c="2"/>nun, tio, <text:s/>kun mi okazis?</text:span></text:p>
            <text:p text:style-name="P16"><text:span text:style-name="T19">En vi okazis unu granda, kaj decida aĵo, via ensanktigo al mi! Mi prenis vian ensanktigon serioze kaj ĝi havas en si la forton, vere vin ŝanĝi kaj trakrei vian tutan <text:s/>vivon.</text:span></text:p>
            <text:p text:style-name="P16"><text:span text:style-name="T19">Per ensanktigo, vi metis en miajn manojn, la tutan sian vivon – tiu, nun apartenas al mi, estas mia. Mi akceptis lin, kiel mia propraĵo, kaj nun mi malrapide lin <text:s/>aliformas laŭ mia <text:s/>volo. Delikate mi kondukos vin al tiu perfekteco, kiu plaĉas al <text:s/>mia koro, kaj iom post iom mi aliformos vin en la kopion entute simile al mia Filo Jesuo. </text:span></text:p>
          </draw:text-box>
        </draw:frame>
        <anim:par presentation:node-type="timing-root">
          <anim:par smil:begin="id27.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7" presentation:class="page"/>
          <draw:frame presentation:style-name="pr2" draw:text-style-name="P3" draw:layer="layout" svg:width="16.799cm" svg:height="13.364cm" svg:x="2.1cm" svg:y="14.107cm" presentation:class="notes" presentation:placeholder="true">
            <draw:text-box/>
          </draw:frame>
        </presentation:notes>
      </draw:page>
      <draw:page draw:name="page28" draw:style-name="dp5" draw:master-page-name="Predvolené" xml:id="id28" draw:id="id28">
        <office:forms form:automatic-focus="false" form:apply-design-mode="false"/>
        <draw:frame draw:style-name="gr14" draw:text-style-name="P13" draw:layer="layout" svg:width="26.5cm" svg:height="14.5cm" svg:x="1cm" svg:y="0.5cm">
          <draw:text-box>
            <text:p text:style-name="P16"><text:span text:style-name="T31">Mi donos al vi novan manieron de la vidado</text:span><text:span text:style-name="T19">: Vi vidos, pere de <text:s/>miaj propraj okuloj. De nun vin, <text:s/>jam nenio monda, <text:s/>povos interesi, sed male, ĝi forrestos en vi, iun profundan doloron. Pri tiuj ĉi aĵoj, vi parolos: Kiaj ili estas, vanaj, kiel ili estas, superfluaj. </text:span></text:p>
            <text:p text:style-name="P16"><text:span text:style-name="T19">Kaj tamen, kiel multe, de viaj kunfratoj, lasas sin per ili gvidi, kaj priregi. Ili rigardas per la okuloj de la mondo, vivas por la mondo, kaj tiel por nenio, pro nenio, prodigas la donacon de sia vivo.</text:span></text:p>
            <text:p text:style-name="P16"><text:span text:style-name="T19">Mi donos al vi ankaŭ la novan manieron de la senteco: Vi sentos, kiel mia Koro. Poste, eksterordinare altiĝos via kapableco, ami, kaj suferi, filo mia, ĉar vi sentos tiel, kiel mi, kiel sentas la Koro de via Patrino.</text:span></text:p>
            <text:p text:style-name="P16"><text:span text:style-name="T19">Kiel grandan doloron vi sentos pro tiuj, kiuj hodiaŭ neniigas <text:s/>elaĉeton de mia Filo! Tioj estas tiuj, kiuj rifuzas Dion, kiuj Lin neas, kaj, kontraŭ Li batalas. Kiel grandan kunsentemon vi havos, kun tiuj, kiuj erarvagas,sen sia propra kulpo. Senkonsciaj oferoj de tiuj ĉi herezaĵoj!</text:span></text:p>
            <text:p text:style-name="P16"><text:span text:style-name="T19">Kiel grandan angoron, vi travivados, pro tiom multe da fratoj, pastroj, kiuj, forlasis Jesuon kaj min, kaj ne estas jam fidele al evangelioj. Ili dislarĝas tiom de heredaĵoj, ili sentas kaj juĝas tiel, kiel juĝas la mondo. Jam nun ili forfalis en sia koro, sed ili povas ankoraŭ esti savotaj. Ili povas ankoraŭ esti savotaj tra mi. </text:span></text:p>
            <text:p text:style-name="P16"><text:span text:style-name="T19"/></text:p>
          </draw:text-box>
        </draw:frame>
        <anim:par presentation:node-type="timing-root">
          <anim:par smil:begin="id28.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8" presentation:class="page"/>
          <draw:frame presentation:style-name="pr2" draw:text-style-name="P3" draw:layer="layout" svg:width="16.799cm" svg:height="13.364cm" svg:x="2.1cm" svg:y="14.107cm" presentation:class="notes" presentation:placeholder="true">
            <draw:text-box/>
          </draw:frame>
        </presentation:notes>
      </draw:page>
      <draw:page draw:name="page29" draw:style-name="dp5" draw:master-page-name="Predvolené" xml:id="id29" draw:id="id29">
        <office:forms form:automatic-focus="false" form:apply-design-mode="false"/>
        <draw:frame draw:style-name="gr14" draw:text-style-name="P13" draw:layer="layout" svg:width="26cm" svg:height="14.5cm" svg:x="1cm" svg:y="0.5cm">
          <draw:text-box>
            <text:p text:style-name="P18"><text:span text:style-name="T19"/></text:p>
            <text:p text:style-name="P18"><text:span text:style-name="T19"/></text:p>
            <text:p text:style-name="P18"><text:span text:style-name="T19">Mi donos al vi novan manieron de la pensado: Vin pensos, kiel la Koro de Jesuo, kaj kiel mia patrina Koro, kaj tiel vi ĉion vidos en la Dio, kaj kiel Dio, en la Spirito de saĝeco. Mi donos al vi la saĝecon de la koro. </text:span></text:p>
            <text:p text:style-name="P19"/>
            <text:p text:style-name="P19">Rigardu, la pastroj de mia Movado, devas ĉiuj esti tiaj. Ĉar ili al mi ensanktiĝis, ili devas senti, vidi kaj pensi, tiel kiel mi, kun mi, ĉar, mi volas preni en la proprieteco, la tutan ilian vivon. Mi volas ĝin alikrei, mi volas fari ĝin je bildo de mia Filo Jesuo, la unuanaskitan el tiom da miaj filoj. Ho, se ili lasu per mi alikrei, kiel la infanoj, kun tiela konfido, kaj per tiela fordono! Poste pere de <text:s/>ili, <text:s/>sur tiu ĉi mondo kovrita per malheleco, denove ekbrilos la lumo de evangelio./.../“</text:p>
            <text:p text:style-name="P19"/>
          </draw:text-box>
        </draw:frame>
        <anim:par presentation:node-type="timing-root">
          <anim:par smil:begin="id29.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29" presentation:class="page"/>
          <draw:frame presentation:style-name="pr2" draw:text-style-name="P3" draw:layer="layout" svg:width="16.799cm" svg:height="13.364cm" svg:x="2.1cm" svg:y="14.107cm" presentation:class="notes" presentation:placeholder="true">
            <draw:text-box/>
          </draw:frame>
        </presentation:notes>
      </draw:page>
      <draw:page draw:name="page30" draw:style-name="dp5" draw:master-page-name="Predvolené" xml:id="id30" draw:id="id30">
        <office:forms form:automatic-focus="false" form:apply-design-mode="false"/>
        <draw:frame draw:style-name="gr15" draw:text-style-name="P13" draw:layer="layout" svg:width="26.5cm" svg:height="14cm" svg:x="1.5cm" svg:y="0cm">
          <draw:text-box>
            <text:p text:style-name="P9"><text:span text:style-name="T19">La 30a de Oktobro 1973</text:span></text:p>
            <text:p text:style-name="P16"><text:span text:style-name="T21">La amikoj kaj la defendantoj de la papo</text:span></text:p>
            <text:p><text:span text:style-name="T19"/></text:p>
            <text:p text:style-name="P16"><text:span text:style-name="T19">„Filo mia, hodiaŭ vespere mi volas al vi anonci, kian varmsentan amon sentas mia Patrina Koro al la papo, al la reprezentanto de mia Filo sur la tero. </text:span></text:p>
            <text:p text:style-name="P16"><text:span text:style-name="T19">En tiuj ĉi <text:s/>momentoj, tiel doloraj por la eklezio, papo mem, kiel mia filo en la ĝardeno de Getsemane, travivas la horojn <text:s/>de sia agonio, kaj de <text:s/>forlasemo. Tio estas por li, momentoj de granda angoro. Lia koro estas afliktIta, kvazaŭ per mortiga tristo, kaj la kruco de neelparolebla aflikto, signas la horoj de lia taga laboro.</text:span></text:p>
            <text:p text:style-name="P16"><text:span text:style-name="T19">Mi estas ĉe li kiel la Patrino , por ke mi lin ĝojigu kaj apogu.</text:span></text:p>
            <text:p text:style-name="P16"><text:span text:style-name="T19">Ĉio suferado, kaj ĉioma ribelo de la mondo posrestas en la koro de la papo, profundan vundo, kiel <text:s/>amasiĝis ĉiuj pekoj de la mondo al la koro de mia Filo dum Lia terura morta batalo. Al papa koro, kaŭzas sufero , de <text:s/>tiu ĉi mondo, tiel malproksimece de la Dio. Multaj Dion neas. Tiu ĉi ondo, de rezistmovado, kaj de malpureco, senĉese sin, fortiĝas, kaj ĝi volus, ĉion superakvi. </text:span></text:p>
            <text:p text:style-name="P16"><text:span text:style-name="T19"/></text:p>
          </draw:text-box>
        </draw:frame>
        <anim:par presentation:node-type="timing-root">
          <anim:par smil:begin="id30.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0" presentation:class="page"/>
          <draw:frame presentation:style-name="pr2" draw:text-style-name="P3" draw:layer="layout" svg:width="16.799cm" svg:height="13.364cm" svg:x="2.1cm" svg:y="14.107cm" presentation:class="notes" presentation:placeholder="true">
            <draw:text-box/>
          </draw:frame>
        </presentation:notes>
      </draw:page>
      <draw:page draw:name="page31" draw:style-name="dp5" draw:master-page-name="Predvolené" xml:id="id31" draw:id="id31">
        <office:forms form:automatic-focus="false" form:apply-design-mode="false"/>
        <draw:frame draw:style-name="gr18" draw:text-style-name="P13" draw:layer="layout" svg:width="26.5cm" svg:height="13.5cm" svg:x="1cm" svg:y="1cm">
          <draw:text-box>
            <text:p text:style-name="P18"><text:span text:style-name="T19">Koro de la papo, suferas ankaŭ per soleco kaj per forlasiteco, en kiu ĝi estas lasita. La plej profunda kaj plej granda doloro de mia Filo en la horoj de Lia agonio estis perfido de Judaso, kaj tio, ke Lin forlasis liaj plej karaj amikoj, kiam ilin, la homo, <text:s/>plej multe bezonis.</text:span></text:p>
            <text:p text:style-name="P18"><text:span text:style-name="T19">Nun la Papo suferas pro <text:s/>perfido kaj pro forlasiteco flanke <text:s/>de multaj: eĉ liaj plej proksimaj kunlaborantoj ofte malobeas lin kaj kreas obstaklojn por li. Multaj pastroj, kiujn li tiom amas, batalas kontraŭ li. Tiom da miaj filoj, viktimoj de Satano, mokas kaj kondamnas lin. Kiel multaj, kiuj ankaŭ <text:s/>nomas sin kristanoj, kaj katolikoj, daŭre kritikas lin, protestas kontraŭ li, kaj juĝas lin. Ĉi tiu estas la vera horo de la potencoj de mallumo, por mia Eklezio.</text:span></text:p>
            <text:p text:style-name="P16"><text:span text:style-name="T19">Vi, al mi , ensanktigita, Filo, kiu volas esti ĝojo, kaj konsolo, de mia dolorema Koro, estiĝu, fervora heroldo, de tiu ĉi mia profunda doloro, de mia patrina plorado. Bonvolu Ĝojigi, la koron, de la papo, per via infaneca amo, per via <text:s/>preĝo, prenu al si la parton de lia suferado, helpu al li porti lian krucon, kiu estas nun tro peza. Tiajn mi volas en la Eklezio, pastrojn, de mia Movado, ili devas esti amikoj, ĝojigantoj kaj defendantoj de papo. </text:span></text:p>
            <text:p text:style-name="P16"><text:span text:style-name="T19"/></text:p>
          </draw:text-box>
        </draw:frame>
        <anim:par presentation:node-type="timing-root">
          <anim:par smil:begin="id31.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1" presentation:class="page"/>
          <draw:frame presentation:style-name="pr2" draw:text-style-name="P3" draw:layer="layout" svg:width="16.799cm" svg:height="13.364cm" svg:x="2.1cm" svg:y="14.107cm" presentation:class="notes" presentation:placeholder="true">
            <draw:text-box/>
          </draw:frame>
        </presentation:notes>
      </draw:page>
      <draw:page draw:name="page32" draw:style-name="dp5" draw:master-page-name="Predvolené" xml:id="id32" draw:id="id32">
        <office:forms form:automatic-focus="false" form:apply-design-mode="false"/>
        <draw:frame draw:style-name="gr7" draw:text-style-name="P13" draw:layer="layout" svg:width="26cm" svg:height="14cm" svg:x="1.5cm" svg:y="1cm">
          <draw:text-box>
            <text:p/>
            <text:p text:style-name="P18"><text:span text:style-name="T19">- Amikojn, por ke ili lin kovru en lia soleco per granda amo kaj per multaj preĝoj.Ili estos kun li konstante, ankaŭ en la tempo de granda forlasemo, ili portos kun li krucon, eĉ se li devos, kiel mia Filo, supreniri je la ŝoseo de Kalvario. Mi volas, por ke ili <text:s/>estu apud papo, <text:s/>sur la kruco, <text:s/>kaj kun mi, kun Patrino, ankaŭ liaj plej karaj amikoj, la pastroj de mia Movado.</text:span></text:p>
            <text:p><text:span text:style-name="T19"/></text:p>
            <text:p text:style-name="P16"><text:span text:style-name="T19">- </text:span><text:span text:style-name="T32">Ĝojigantojn, por ke ili plifaciligu lian forlasemon, kaj lian suferon, kaj por ke ili ne timu, havi, kvoton, kiel li, je la sama destino, kiu hodiaŭ atendas tiujn, kiujn, mi preparis por la plej alta ofero, por la savo de la mondo.</text:span></text:p>
            <text:p text:style-name="P16"><text:span text:style-name="T32">-Defendantojn, por ke ili estu al li ĉiam fidelaj kaj por ke ili batalu kontraŭ ĉiuj, kiuj lin atakas kaj kalumnias.</text:span></text:p>
            <text:p text:style-name="P16"><text:span text:style-name="T32"/></text:p>
            <text:p text:style-name="P16"><text:span text:style-name="T32">En Fatima, mi antaŭdiris por la Sankta Patro, tiujn ĉi momentojn, sed dume mi promesis, al li, mian apartan helpon kaj mian protekton. Mi protektos lin kaj mi helpos al li pere de vi, miaj pastroj. </text:span></text:p>
            <text:p><text:span text:style-name="T19">Vi estas mia soldataro, volonta batali por Eklezio kaj por papo. Tiel vi estos fidelaj al evangelio, kaj pere de vi, <text:s/>mi atingos, mian grandan venkon.</text:span></text:p>
            <text:p><text:span text:style-name="T32"/></text:p>
          </draw:text-box>
        </draw:frame>
        <anim:par presentation:node-type="timing-root">
          <anim:par smil:begin="id32.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2" presentation:class="page"/>
          <draw:frame presentation:style-name="pr2" draw:text-style-name="P3" draw:layer="layout" svg:width="16.799cm" svg:height="13.364cm" svg:x="2.1cm" svg:y="14.107cm" presentation:class="notes" presentation:placeholder="true">
            <draw:text-box/>
          </draw:frame>
        </presentation:notes>
      </draw:page>
      <draw:page draw:name="page33" draw:style-name="dp5" draw:master-page-name="Predvolené" xml:id="id33" draw:id="id33">
        <office:forms form:automatic-focus="false" form:apply-design-mode="false"/>
        <draw:frame draw:style-name="gr15" draw:text-style-name="P13" draw:layer="layout" svg:width="26.5cm" svg:height="14cm" svg:x="1cm" svg:y="0.5cm">
          <draw:text-box>
            <text:p/>
            <text:p text:style-name="P9"><text:span text:style-name="T19">La 31a de Oktobro 1973</text:span></text:p>
            <text:p text:style-name="P16"><text:span text:style-name="T21">El la ungegoj de mia malamiko</text:span></text:p>
            <text:p text:style-name="P16"><text:span text:style-name="T20"/></text:p>
            <text:p text:style-name="P16"><text:span text:style-name="T19">„Pere de mia Movado, mi <text:s/>elŝiros el la ungegoj <text:s/>de mia malamiko, tiom da miaj filojn – pastrojn!</text:span></text:p>
            <text:p text:style-name="P16"><text:span text:style-name="T19">Multaj el ili vivas en la mallumo kaj en la plej granda senkonsoleco, ĉar ili perfidis Jesuon, kaj evangelio. Mi sed donos al ili, ekvidi, denove <text:s/>mian lumon, kaj, ekaŭdi, mian voĉon, kaj ili denove estos miaj plej karaj filoj. Mi mem bandaĝos iliajn vundojn, mi sanigos ilin kaj mi faros, ilin nevundigeblajn, <text:s/>per tio, ke mi ŝirmos ilin kontraŭ ĉiu falo.</text:span></text:p>
            <text:p text:style-name="P16"><text:span text:style-name="T19">Mi estas la Patrino. Mi volas ilin savi, ĉar ili estas miaj filoj. Pro tio neniu konjektu, ke estas perdita, pro tio neniu senesperiĝu! </text:span></text:p>
            <text:p text:style-name="P16"><text:span text:style-name="T19"><text:s/>Mia Senmakulita Koro preparas tiun ĉi grandan revenon, <text:s/>de miaj plej karaj filoj. „</text:span></text:p>
            <text:p text:style-name="P16"><text:span text:style-name="T20"/></text:p>
          </draw:text-box>
        </draw:frame>
        <anim:par presentation:node-type="timing-root">
          <anim:par smil:begin="id33.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3" presentation:class="page"/>
          <draw:frame presentation:style-name="pr2" draw:text-style-name="P3" draw:layer="layout" svg:width="16.799cm" svg:height="13.364cm" svg:x="2.1cm" svg:y="14.107cm" presentation:class="notes" presentation:placeholder="true">
            <draw:text-box/>
          </draw:frame>
        </presentation:notes>
      </draw:page>
      <draw:page draw:name="page34" draw:style-name="dp5" draw:master-page-name="Predvolené" xml:id="id34" draw:id="id34">
        <draw:frame draw:style-name="gr15" draw:text-style-name="P13" draw:layer="layout" svg:width="26.5cm" svg:height="14cm" svg:x="1cm" svg:y="1cm">
          <draw:text-box>
            <text:p/>
            <text:p text:style-name="P9"><text:span text:style-name="T19">La 1a Novembro 1973</text:span></text:p>
            <text:p text:style-name="P9"><text:span text:style-name="T19">Sankto de ĉiuj sanktuloj</text:span></text:p>
            <text:p text:style-name="P16"><text:span text:style-name="T21">Mia fidela reprezentano</text:span></text:p>
            <text:p text:style-name="P16"><text:span text:style-name="T19">„Mi volas, ke <text:s/>ĉiu pastro de mia movado, kiu al mi ensanktiĝis, ke li preĝu, suferu, kaj klopodu konduki min reen en la centro de miaj kredantoj. </text:span></text:p>
            <text:p text:style-name="P16"><text:span text:style-name="T19">Hodiaŭ pli ol kiam ajn ĝis nun, kiu min trovos, trovos vivon, kaj atingos savon de la Sinjoro. </text:span></text:p>
            <text:p text:style-name="P16"><text:span text:style-name="T19">Nur, de <text:s/>tio ĉi, li timas, mia malamiko! Li elspezos ĉiun penon, por ke li ankoraŭ pli multe malproksimigu min, de la koroj de miaj fidelaj, por ke li ankoraŭ pli malheligu min <text:s/>en la Eklezio. Li komencis kun mi, sian plej grandan interbatalon, decidan militon, en kiu unu el ni estos por ĉiam venkita. </text:span></text:p>
            <text:p text:style-name="P16"><text:span text:style-name="T19">Nun, laŭ iuj aĵoj ĝi <text:s/>aspektas, ke la venkinto estas Li, mia malamiko, sed proksime estas la epoko, de mia plej glora reveno kaj de mia plena venko. <text:s/></text:span></text:p>
            <text:p text:style-name="P16"><text:span text:style-name="T19">En la decida batalo, mi volas havi, miajn filojn, pastrojn ĉe mi; Mi gvidos ilin, ili aŭskultos miajn ordonojn, ili plenumos miajn dezirojn, kaj volonte plenumos ĉiujn miajn postulojn./.../</text:span></text:p>
            <text:p text:style-name="P16"><text:span text:style-name="T19">Mi mem, ekaperiĝos en ili kaj pere de ili mi trafos mian malamikon en la koron kaj per mia <text:s/>kalkano mi pulvorigos al li la <text:s/>kapon.</text:span></text:p>
            <text:p text:style-name="P16"><text:span text:style-name="T19">Sed, tiuj ĉi pastroj devas nun ekagi; pere de ili mi volas reveniĝi en la centron de siaj kredantoj, ĉar per ili mi volas ĉirksŭ miaj pastroj krei nevenkeblan militistaron. </text:span></text:p>
          </draw:text-box>
        </draw:frame>
        <anim:par presentation:node-type="timing-root">
          <anim:par smil:begin="id34.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4" presentation:class="page"/>
          <draw:frame presentation:style-name="pr2" draw:text-style-name="P3" draw:layer="layout" svg:width="16.799cm" svg:height="13.364cm" svg:x="2.1cm" svg:y="14.107cm" presentation:class="notes" presentation:placeholder="true">
            <draw:text-box/>
          </draw:frame>
        </presentation:notes>
      </draw:page>
      <draw:page draw:name="page35" draw:style-name="dp5" draw:master-page-name="Predvolené" xml:id="id35" draw:id="id35">
        <office:forms form:automatic-focus="false" form:apply-design-mode="false"/>
        <draw:frame draw:style-name="gr19" draw:text-style-name="P13" draw:layer="layout" svg:width="26.5cm" svg:height="15.286cm" svg:x="1cm" svg:y="0.5cm">
          <draw:text-box>
            <text:p text:style-name="P16"><text:span text:style-name="T19">De la kredantoj, kiuj tenas sin al mia Movado, mi postulas: </text:span></text:p>
            <text:p text:style-name="P16"><text:span text:style-name="T19">- Por ke, ili ensanktigu, al mi, per aparta maniero, en <text:s/>mian Senmakulitan Koron, sen respekto al elaj aŭ juraj kunligoj; Nur, por ke ili, al mi entute donacu, por ke mi povu libere disponi kun ilia vivo, kaj la tutan, direkti ĝin, laŭ miaj intencoj. </text:span></text:p>
            <text:p text:style-name="P16"><text:span text:style-name="T19">Ili devas per mi gvidi, kiel infanoj. Ili devas denove komenci pli preĝi, pli ami Jesuon, pli kliniĝi al Li en la sekreto de Eŭkaristio, por ke li estu la Suno, kiu prilumas la tutan ilian vivon. Kiun ĝojon, kiun grandan donacon de la amo, gratifikos Jesuo, en Eŭkaristio, al tiuj ĉi, al mi ensanktigitaj kredantoj!</text:span></text:p>
            <text:p text:style-name="P16"><text:span text:style-name="T19">Ĉiutage preĝu, rozarion, por ke estu plirapidigita, mia granda reveno!</text:span></text:p>
            <text:p text:style-name="P16"><text:span text:style-name="T19">- </text:span><text:span text:style-name="T33">Por, ke ili estu fidelaj al papo, kaj al <text:s/>Eklezio kun li kunligita, en perfekta obeemeco al liaj ordonoj, antaŭirado kaj disvastigado de lia instruo, en defendo kontraŭ ĉiu atako, volontaj batali ĝis la verŝo de la sango, por ke ili estu kunligitaj kun li, <text:s/>kaj fidelaj al evangelio. </text:span></text:p>
            <text:p text:style-name="P16"><text:span text:style-name="T19">Post ne longe, venos la tempo, kiam nur tiu, kiu estos kun la papo, restos fidela en la kredo al mia Filo, kaj li findefendiĝos antaŭ la granda defalo, kiu ĉie larĝiĝos.</text:span></text:p>
            <text:p text:style-name="P16"><text:span text:style-name="T19">- Por ke ili konservu la diajn ordonojn kaj faru tion, al kio instruis ilin mia Filo, por ke ili estu veraj postirantoj. Tiel ili estos ekzemplo por ĉiuj; ili estu la ekzemplo precipe per la severa maniero, de la vivo, per tio, ke ili malakceptos senĉese pli provokan modon, ke ili batalos ĉiumaniere kontraŭ la larĝado de senmorala preso, kontraŭ malmoralaj prezentadoj, kaj kontraŭ tiu ĉi seninterrompa inundaĵo de la koto, kiu, ĉio superakvas. Ili estu, bona ekzemplo, per sia pureco, sobreco, kaj modesteco.</text:span></text:p>
          </draw:text-box>
        </draw:frame>
        <anim:par presentation:node-type="timing-root">
          <anim:par smil:begin="id35.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5" presentation:class="page"/>
          <draw:frame presentation:style-name="pr2" draw:text-style-name="P3" draw:layer="layout" svg:width="16.799cm" svg:height="13.364cm" svg:x="2.1cm" svg:y="14.107cm" presentation:class="notes" presentation:placeholder="true">
            <draw:text-box/>
          </draw:frame>
        </presentation:notes>
      </draw:page>
      <draw:page draw:name="page36" draw:style-name="dp5" draw:master-page-name="Predvolené" xml:id="id36" draw:id="id36">
        <office:forms form:automatic-focus="false" form:apply-design-mode="false"/>
        <draw:frame draw:style-name="gr7" draw:text-style-name="P13" draw:layer="layout" svg:width="26.5cm" svg:height="14cm" svg:x="1cm" svg:y="1cm">
          <draw:text-box>
            <text:p/>
            <text:p/>
            <text:p/>
            <text:p/>
            <text:p><text:span text:style-name="T19">Ili evitu ĉiujn lokojn, kie okazas profanado de la sankta karaktero de ilia persono. Ili kreu, ĉirkaŭ miaj pastroj, min fidelan vicaron, mia blanka militistaro. Pere de ili, denove ekbrilos mia lumo meze de granda mallumo kaj mia senmakulita pureco meze de granda putreco de la morto. Tiuj ĉi miaj fidelaj infanoj, mi alvokos, kaj edukos, por granda tasko – kaj tio estas prepari tiun ĉi mondon por granda purigo, kiu ĝin atendas, por ke povu fine ekstari nova mondo, tute renovigita per la lumo kaj per la amo de mia Filo,kiu regos super ĉio.“</text:span></text:p>
            <text:p><text:span text:style-name="T20"/></text:p>
          </draw:text-box>
        </draw:frame>
        <anim:par presentation:node-type="timing-root">
          <anim:par smil:begin="id36.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6" presentation:class="page"/>
          <draw:frame presentation:style-name="pr2" draw:text-style-name="P3" draw:layer="layout" svg:width="16.799cm" svg:height="13.364cm" svg:x="2.1cm" svg:y="14.107cm" presentation:class="notes" presentation:placeholder="true">
            <draw:text-box/>
          </draw:frame>
        </presentation:notes>
      </draw:page>
      <draw:page draw:name="page37" draw:style-name="dp5" draw:master-page-name="Predvolené" xml:id="id37" draw:id="id37">
        <office:forms form:automatic-focus="false" form:apply-design-mode="false"/>
        <draw:frame draw:style-name="gr7" draw:text-style-name="P13" draw:layer="layout" svg:width="26.5cm" svg:height="14cm" svg:x="1cm" svg:y="1cm">
          <draw:text-box>
            <text:p text:style-name="P20"><text:span text:style-name="T19">La 14a Novembro 1973</text:span></text:p>
            <text:p text:style-name="P18"><text:span text:style-name="T21">Diablo timas ilin kaj malamas ilin</text:span></text:p>
            <text:p text:style-name="P18"><text:span text:style-name="T19">„/.../ Por vi, mi estas bona, kaj zorgema Patrino, gardema sed, kaj terura, kontraŭ malbona malamiko, kiu volas al vi domaĝi.Mi sendos miajn anĝelojn, por ke ili ŝirmu vin, kaj por <text:s/>ke ili defendu, antaŭ ĉiu danĝero, kaj kontraŭ ĉiu kaptilo, de la malbona malamiko. </text:span></text:p>
            <text:p text:style-name="P18"><text:span text:style-name="T19">Ili <text:s/>sciu ĉiuj miaj pastroj, de mia Movado ! Kiel timas ilin la diablo, kaj kiel li malamas ilin, kaj kiel multe ili devos suferi, pro liaj kaptiloj.</text:span></text:p>
            <text:p text:style-name="P18"><text:span text:style-name="T19">Nun ekkomencas malbona malamiko ion antaŭsenti,/.../ Kaj li koleregos ankoraŭ pli multe. Mi sed estos kun miaj pastroj, por ke mi ilin ŝirmu kaj defendu. Li ne tuŝos eĉ la hararon de iliaj kapoj,ĉar tioj, estas miaj, plej amataj filoj , kiujn mi nun formas kaj edukas; mi preparas ilin, por ke ili en la horo de decida batalo estu bravaj kaj nemalvenkeblaj. Mi amas ilin, ĉiun aparte en mia koro prizorgas, mi ŝirmas ilin, mi benas ilin..“ </text:span></text:p>
          </draw:text-box>
        </draw:frame>
        <anim:par presentation:node-type="timing-root">
          <anim:par smil:begin="id37.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7" presentation:class="page"/>
          <draw:frame presentation:style-name="pr2" draw:text-style-name="P3" draw:layer="layout" svg:width="16.799cm" svg:height="13.364cm" svg:x="2.1cm" svg:y="14.107cm" presentation:class="notes" presentation:placeholder="true">
            <draw:text-box/>
          </draw:frame>
        </presentation:notes>
      </draw:page>
      <draw:page draw:name="page38" draw:style-name="dp5" draw:master-page-name="Predvolené" xml:id="id38" draw:id="id38">
        <office:forms form:automatic-focus="false" form:apply-design-mode="false"/>
        <draw:frame draw:style-name="gr15" draw:text-style-name="P13" draw:layer="layout" svg:width="26.5cm" svg:height="14cm" svg:x="1cm" svg:y="1cm">
          <draw:text-box>
            <text:p text:style-name="P9"><text:span text:style-name="T19">La 27a de Novembro 1973</text:span></text:p>
            <text:p text:style-name="P9"><text:span text:style-name="T19">Datreveno de la aperigo de Virgulino Maria al sankta Katerino Labouré</text:span></text:p>
            <text:p><text:span text:style-name="T19"/></text:p>
            <text:p><text:span text:style-name="T19"/></text:p>
            <text:p text:style-name="P16"><text:span text:style-name="T21">Nur por mia Filo Jesuo</text:span></text:p>
            <text:p><text:span text:style-name="T19"/></text:p>
            <text:p text:style-name="P16"><text:span text:style-name="T19">„Mi volas, por ke miaj pastroj de mia Movado fordonu al mi, kiel la infanoj. Ili devas, ne plu pensi je si mem; Mi mem, volas pri ili zorgi. Mi elaŭdos iliajn petojn kaj mi plenumos ĉiujn iliajn la plejenajn dezirojn. </text:span></text:p>
            <text:p text:style-name="P16"><text:span text:style-name="T19">Ili jam ne kapablas vivi por si mem, nek por sia pastra agado, kiu ilin tiel multe digestas, lacigas kaj elĉerpas kaj samtempe ilin lasas malplenaj kaj malproksimaj.</text:span></text:p>
            <text:p text:style-name="P16"><text:span text:style-name="T19">Ili devas vivi nur por mia Filo Jesuo per tio, ke ĝisvorte ili plenumos evangelion. Pro tio ili devas vivi nur por mi kaj kun mi. Mi mem povos ilin eduki al ĉiam pli granda unueco mensoj kaj koroj kun mia filo Jesuo; tiel dirite, mi kondukos ilin <text:s/>per la mano kaj sub amoplena patrina kuraĝigo, ili laboros por Li. </text:span></text:p>
            <text:p text:style-name="P16"><text:span text:style-name="T19">Poste ili okupos per tiuj samaj aĵoj, sed per entute alia maniero. Ĉar, tioj, estos la samaj aĵoj, kiujn, ili agos, kun mi, mi aperiĝos en ili, kaj pere de ili, mi povos efektivigi, sian grandan planon de la savo.</text:span></text:p>
            <text:p text:style-name="P16"><text:span text:style-name="T19"/></text:p>
          </draw:text-box>
        </draw:frame>
        <anim:par presentation:node-type="timing-root">
          <anim:par smil:begin="id38.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8" presentation:class="page"/>
          <draw:frame presentation:style-name="pr2" draw:text-style-name="P3" draw:layer="layout" svg:width="16.799cm" svg:height="13.364cm" svg:x="2.1cm" svg:y="14.107cm" presentation:class="notes" presentation:placeholder="true">
            <draw:text-box/>
          </draw:frame>
        </presentation:notes>
      </draw:page>
      <draw:page draw:name="page39" draw:style-name="dp5" draw:master-page-name="Predvolené" xml:id="id39" draw:id="id39">
        <office:forms form:automatic-focus="false" form:apply-design-mode="false"/>
        <draw:frame draw:style-name="gr7" draw:text-style-name="P13" draw:layer="layout" svg:width="26.5cm" svg:height="14cm" svg:x="0.5cm" svg:y="1cm">
          <draw:text-box>
            <text:p text:style-name="P18"><text:span text:style-name="T19"/></text:p>
            <text:p text:style-name="P18"><text:span text:style-name="T19"/></text:p>
            <text:p text:style-name="P18"><text:span text:style-name="T19"/></text:p>
            <text:p text:style-name="P18"><text:span text:style-name="T19"/></text:p>
            <text:p text:style-name="P18"><text:span text:style-name="T19"/></text:p>
            <text:p text:style-name="P18"><text:span text:style-name="T19">Mi bezonas, sed, por ke tiuj ĉi pastroj, estiĝu ĉiam pli miaj: en la silentado, en la preĝo,en la humilo kaj en la ekvilibreco. Tio estas bela,kiam ili parolas pri mi, sed por mia koro estas pli amate, kiam ili por mi vivas. Mi, denove volas vivi en ili, por ke mi kiel patrino, revenu en la mezon de miaj infanoj. Ili estu obeemaj, kaj humilaj, ili estu bonaj, al ĉiuj, plejparte al tiuj, kiuj estas plej malproksimaj, kaj <text:s/>al perditaj kaj malesperaj.</text:span></text:p>
            <text:p text:style-name="P18"><text:span text:style-name="T19">Mi volas donaci al ili sian Koron; ili pro tio alkutimiĝu, <text:s/>seninterrompe vivi, en mia Patrina Koro! ili ne havu, zorgojn pri kio ajn; por cetera, por ĉio cetera, mi <text:s text:c="2"/>zorgos <text:s/>mi mem, por ke pleniĝu mia granda plano de la amo. „</text:span></text:p>
          </draw:text-box>
        </draw:frame>
        <anim:par presentation:node-type="timing-root">
          <anim:par smil:begin="id39.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39" presentation:class="page"/>
          <draw:frame presentation:style-name="pr2" draw:text-style-name="P3" draw:layer="layout" svg:width="16.799cm" svg:height="13.364cm" svg:x="2.1cm" svg:y="14.107cm" presentation:class="notes" presentation:placeholder="true">
            <draw:text-box/>
          </draw:frame>
        </presentation:notes>
      </draw:page>
      <draw:page draw:name="page40" draw:style-name="dp5" draw:master-page-name="Predvolené" xml:id="id40" draw:id="id40">
        <office:forms form:automatic-focus="false" form:apply-design-mode="false"/>
        <draw:frame draw:style-name="gr15" draw:text-style-name="P13" draw:layer="layout" svg:width="26.5cm" svg:height="14cm" svg:x="1cm" svg:y="1cm">
          <draw:text-box>
            <text:p text:style-name="P9"><text:span text:style-name="T19">La 1a de Decembro 1973</text:span></text:p>
            <text:p text:style-name="P9"><text:span text:style-name="T19">La unua Sabato de la monato</text:span></text:p>
            <text:p><text:span text:style-name="T19"/></text:p>
            <text:p text:style-name="P16"><text:span text:style-name="T21">La spirito de la ribelo kontraŭ Dio</text:span></text:p>
            <text:p><text:span text:style-name="T19"/></text:p>
            <text:p text:style-name="P16"><text:span text:style-name="T19">„Bonvolu komenci tiun ĉi <text:s/>liturgian jaron per multaj preĝoj. En mia koro vi trovos sekuran rifuĝejon en la multa konfuzo de hodiaŭa vivo. Konfuzo, angoro kaj aflikto per ĉiu tago kreskos, ĉar la homaro elaĉetita per mia Filo, <text:s/>senĉese pli multe malproksimiĝas de la Dio, kaj trapaŝas, lian leĝon. Demono de malpureco, ĉion malpurigis. Miaj povraj infanoj, kiel vi estas malsanaj kaj vunditaj.</text:span></text:p>
            <text:p text:style-name="P16"><text:span text:style-name="T19">Spirito de la ribelo kontraŭ la Dio delogis homaron; penetris en tiom da animoj, kaj sufokis ĉiu lumo de la kredo kaj amo. Tio estas tiu ruĝa drako, pri kiu parolas la Sankta skribo. Bonvolu legi ĝin, infanoj, ĉar, tioj ĉi, estas la tempoj de ĝia finplenumo! Kiom da miaj infanoj, estas nun la oferoj de tiu ĉi satana herezo!</text:span></text:p>
            <text:p text:style-name="P16"><text:span text:style-name="T19"/></text:p>
          </draw:text-box>
        </draw:frame>
        <anim:par presentation:node-type="timing-root">
          <anim:par smil:begin="id40.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0" presentation:class="page"/>
          <draw:frame presentation:style-name="pr2" draw:text-style-name="P3" draw:layer="layout" svg:width="16.799cm" svg:height="13.364cm" svg:x="2.1cm" svg:y="14.107cm" presentation:class="notes" presentation:placeholder="true">
            <draw:text-box/>
          </draw:frame>
        </presentation:notes>
      </draw:page>
      <draw:page draw:name="page41" draw:style-name="dp5" draw:master-page-name="Predvolené" xml:id="id41" draw:id="id41">
        <office:forms form:automatic-focus="false" form:apply-design-mode="false"/>
        <draw:frame draw:style-name="gr20" draw:text-style-name="P13" draw:layer="layout" svg:width="26.5cm" svg:height="12.5cm" svg:x="1cm" svg:y="1cm">
          <draw:text-box>
            <text:p text:style-name="P18"><text:span text:style-name="T19"/></text:p>
            <text:p text:style-name="P18"><text:span text:style-name="T19">Ankaŭ inter miaj pastroj estas multo de tiaj, kiuj jam ne kredas; malgraŭ tio ili restas en mia Eklezio, veraj lupoj en la virŝafa surtuto, kiuj, fuŝas sennombran nombron de la animoj.</text:span></text:p>
            <text:p text:style-name="P18"><text:span text:style-name="T19">Nun nenio povas ekteni la manon de la dia justeco, kiu frue batos kontraŭ satano kaj liaj adeptoj por la amo, preĝoj kaj sufero de la elektintoj.Estas preparataj la momentoj, de la granda, neelparolebla aflikto. Se homoj tion sciu, eble ili subiĝus al pentofarado!</text:span></text:p>
            <text:p text:style-name="P18"><text:span text:style-name="T19">Kiu, sed, aŭskultis miaj mesaĝoj, kiu,konis sencon de miaj larmoj kaj de mia patrina kuraĝigo! Preskaŭ neniu; kelkaj nekonataj animoj, por iliaj meritoj, estas, la puno ankoraŭ formetita.</text:span></text:p>
            <text:p text:style-name="P18"><text:span text:style-name="T19">Sed tiu ĉi jaro ne finiĝos, ĝis kiam ne efektiviĝos unu granda signo! Bonvolu preĝi, preĝi preĝi, vi, miaj elektitaj animoj,kiujn, mi, tiel patrine prepariĝadis. Antaŭ ĉio, vi, miaj pastroj, forlasu, vanajn kaj superfluajn aĵojn. Tioj ĉi, estas evidentaj momentoj: Vi devas vivi nur kun mi,en mi, kaj por mi.</text:span></text:p>
            <text:p text:style-name="P18"><text:span text:style-name="T19">Vi estu viglaj, vi estu preparitaj, baldaŭ mi vin bezonos, ĉar alvenis la momentoj de mia granda triumfo.“</text:span></text:p>
          </draw:text-box>
        </draw:frame>
        <anim:par presentation:node-type="timing-root">
          <anim:par smil:begin="id41.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1" presentation:class="page"/>
          <draw:frame presentation:style-name="pr2" draw:text-style-name="P3" draw:layer="layout" svg:width="16.799cm" svg:height="13.364cm" svg:x="2.1cm" svg:y="14.107cm" presentation:class="notes" presentation:placeholder="true">
            <draw:text-box/>
          </draw:frame>
        </presentation:notes>
      </draw:page>
      <draw:page draw:name="page42" draw:style-name="dp5" draw:master-page-name="Predvolené" xml:id="id42" draw:id="id42">
        <office:forms form:automatic-focus="false" form:apply-design-mode="false"/>
        <draw:frame draw:style-name="gr9" draw:text-style-name="P24" draw:layer="layout" svg:width="26.5cm" svg:height="13.5cm" svg:x="1cm" svg:y="0.5cm">
          <draw:text-box>
            <text:p text:style-name="P9"><text:span text:style-name="T34">Dongo/Italio/, La 19a de Decembro 1973</text:span></text:p>
            <text:p text:style-name="P16"><text:span text:style-name="T35"><text:s/>La triumfo de mia Senmakulita Koro </text:span></text:p>
            <text:p text:style-name="P16"><text:span text:style-name="T36">„Hodiaŭ matene, filo mia, vi venis kun via patrino, en mian sanktejon, antaŭ la bildo de la ploranta Madono/.../ </text:span></text:p>
            <text:p text:style-name="P16"><text:span text:style-name="T34">Jam kiel infano mi elektis vin, kaj mi konstante gvidis vin per la mano. Jam neniam mi vin forlasis, nek, kiam mia malamiko furiozis kontraŭ vi kaj elŝiris vin de mi, kaj, kiam li estis tiam certa, ke li por ĉiam venkis. </text:span></text:p>
            <text:p text:style-name="P16"><text:span text:style-name="T34">Tial vi devis tiam multe suferi;vi devis ofte palpiri en la mallumo kaj forlasemo, tiel dirite malesperiĝinta, kvazaŭ mi ne aŭdus vian ploron kaj vian vokon por helpo. Tio ĉio estis, sed, por mia granda plano, kaj al vi ŝajnas, ke vi nun ion ekkonas, kaj via koro estas superfluinta per la ĝojo. </text:span></text:p>
            <text:p text:style-name="P16"><text:span text:style-name="T34">Mi elektis vin, kaj mi preparis vin, por granda venko de mia Senmakulita Koro en la mondo, kaj, tioj ĉi, estas jaroj, kiam mian planon mi efektivigos. </text:span></text:p>
            <text:p text:style-name="P16"><text:span text:style-name="T34">Mem diaj anĝeloj surpriziĝos; sanktuloj en la ĉielo ĝojos; grandan ĝojon kaj konsolon havos ĉiuj bonaj homoj sur la tero. Korfavoron kaj savon atingos granda nombro de miaj erarirantaj infanoj; satano kaj multaj liaj adeptoj estos severe kaj definitive kondamnitaj. </text:span></text:p>
          </draw:text-box>
        </draw:frame>
        <anim:par presentation:node-type="timing-root">
          <anim:par smil:begin="id42.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2" presentation:class="page"/>
          <draw:frame presentation:style-name="pr2" draw:text-style-name="P3" draw:layer="layout" svg:width="16.799cm" svg:height="13.364cm" svg:x="2.1cm" svg:y="14.107cm" presentation:class="notes" presentation:placeholder="true">
            <draw:text-box/>
          </draw:frame>
        </presentation:notes>
      </draw:page>
      <draw:page draw:name="page43" draw:style-name="dp5" draw:master-page-name="Predvolené" xml:id="id43" draw:id="id43">
        <office:forms form:automatic-focus="false" form:apply-design-mode="false"/>
        <draw:frame draw:style-name="gr14" draw:text-style-name="P24" draw:layer="layout" svg:width="26.5cm" svg:height="14.5cm" svg:x="1cm" svg:y="0.5cm">
          <draw:text-box>
            <text:p text:style-name="P16"><text:span text:style-name="T36"/></text:p>
            <text:p text:style-name="P16"><text:span text:style-name="T36"/></text:p>
            <text:p text:style-name="P16"><text:span text:style-name="T36"/></text:p>
            <text:p text:style-name="P16"><text:span text:style-name="T36"/></text:p>
            <text:p text:style-name="P16"><text:span text:style-name="T36">En tiu certa momento, kiam satano tronos kiel sinjoro de la mondo, kaj estos en penso, ke havas certan venkon, mi mem elŝiros lian predon el la mano. Subite li staros kun malplenaj manoj kaj fine alfalos la venko nur al mia Filo kaj al mi; tio ĉi estos triumfo de mia </text:span><text:span text:style-name="T37">Senmakulita Koro en la mondo.</text:span></text:p>
            <text:p text:style-name="P16"><text:span text:style-name="T34">Se scius ĉiuj pastroj de mia Movado, per kiu zorgemo mi ilin alvokis kaj edukis, por ke mi preparus ilin, por tiu ĉi granda tasko! Ĉiu aĵo; ankaŭ tiu la plej malsignifa; havas en ilia vivo precizan kaj profundan sencon. Pro tio, ĉiu alkutimiĝu, legi, kun mi, en la admirinda libro, de sia propra vivo. Mi donos al ili donacon de la saĝeco de koro kaj ili kun mi ekkomprenos, kial okazis ĉiu aĵo en ilia vivo. </text:span></text:p>
            <text:p text:style-name="P16"><text:span text:style-name="T34">Kial ili ofte estas nekomprenitaj, kial ili suferas, kial ili estas forlasitaj kaj ekkonos ankaŭ la sencon de iliaj faloj. Ho, kiom da malhelaj momentoj kaj kiom da momentoj de la agonio ili devis en sia vivo provi, tiuj ĉi miaj, la plej amataj filoj! </text:span></text:p>
          </draw:text-box>
        </draw:frame>
        <anim:par presentation:node-type="timing-root">
          <anim:par smil:begin="id43.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3" presentation:class="page"/>
          <draw:frame presentation:style-name="pr2" draw:text-style-name="P3" draw:layer="layout" svg:width="16.799cm" svg:height="13.364cm" svg:x="2.1cm" svg:y="14.107cm" presentation:class="notes" presentation:placeholder="true">
            <draw:text-box/>
          </draw:frame>
        </presentation:notes>
      </draw:page>
      <draw:page draw:name="page44" draw:style-name="dp5" draw:master-page-name="Predvolené" xml:id="id44" draw:id="id44">
        <office:forms form:automatic-focus="false" form:apply-design-mode="false"/>
        <draw:frame draw:style-name="gr14" draw:text-style-name="P13" draw:layer="layout" svg:width="26.5cm" svg:height="14.5cm" svg:x="1cm" svg:y="0.5cm">
          <draw:text-box>
            <text:p/>
            <text:p/>
            <text:p/>
            <text:p/>
            <text:p text:style-name="P16"><text:span text:style-name="T19">Sed estis, tioj, por ili, fruktodonaj kaj bezonataj momentoj, por ke ili apartenu al mi, kiel la propraĵo, por ke mi ilin malligu de iliaj manieroj, de la vido, kaj de sentemo, de iliaj facilanimaj inklinoj al aĵoj, al rezultoj, al bonfarto, al sukceso; por ke ili finlernu aparteni al mi, vivi por mi, kaj, plenumi miajn dezirojn. Mi volis, ke ili havu impreson, ke oni ilin ne tre estimu, ke ili estu por nenio konvenaj. Mi donis al ili la grandan humilon de la koro, spiritan infanecon, por ke ili povu senti, ke ili apartenas al mi, kaj, tiel ili perdu la apogon kaj konfidon al ĉio cetera, kio ne estas mi mem. Sed ĝuste per tiuj ĉi miaj bedaŭrindaj, ridindigitaj kaj tretitaj filoj mi efektivigos mian grandan planon. </text:span></text:p>
            <text:p text:style-name="P16"><text:span text:style-name="T19">Ĉiu fordonu sin al mi tial, entute kaj en ĉiu momento! Mi parolos al ili, kaj mi diros al ili mian deziron. Vi ne havu timon, el la malfacilaĵoj kaj el la miskomprenoj, kun kiuj vi renkontiĝos sur via vojo. Mi estos senĉese kun vi, kaj vi, malgraŭ tio ĉio, havos ĉiam ĝojon. </text:span></text:p>
          </draw:text-box>
        </draw:frame>
        <anim:par presentation:node-type="timing-root">
          <anim:par smil:begin="id44.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4" presentation:class="page"/>
          <draw:frame presentation:style-name="pr2" draw:text-style-name="P3" draw:layer="layout" svg:width="16.799cm" svg:height="13.364cm" svg:x="2.1cm" svg:y="14.107cm" presentation:class="notes" presentation:placeholder="true">
            <draw:text-box/>
          </draw:frame>
        </presentation:notes>
      </draw:page>
      <draw:page draw:name="page45" draw:style-name="dp5" draw:master-page-name="Predvolené" xml:id="id45" draw:id="id45">
        <office:forms form:automatic-focus="false" form:apply-design-mode="false"/>
        <draw:frame draw:style-name="gr7" draw:text-style-name="P13" draw:layer="layout" svg:width="26cm" svg:height="14cm" svg:x="1.5cm" svg:y="1cm">
          <draw:text-box>
            <text:p/>
            <text:p><text:span text:style-name="T17"/></text:p>
            <text:p><text:span text:style-name="T17"/></text:p>
            <text:p text:style-name="P16"><text:span text:style-name="T36">Por ke vi venku, en la proksimiĝanta batalo, mi volas al vi doni unu armilon: </text:span><text:span text:style-name="T37">preĝon</text:span><text:span text:style-name="T36">. </text:span></text:p>
            <text:p text:style-name="P16"><text:span text:style-name="T34">Je ĉio cetera vi forgesu, kaj alkutimiĝu, uzi nur tiun ĉi armilon. Decida periodo estas jam ĉi tie, kaj ne estas tempo, por iuj vanaj kaj superfluaj aĵoj. Ne estas tempo por neutilaj diskutoj, ne estas tempo por paroloj kaj planado. </text:span></text:p>
            <text:p text:style-name="P16"><text:span text:style-name="T34">Tio ĉi estas la tempo de la preĝo! Pastroj de mia Movado, anoncu al mi vin, por ke mi povu en vi, kaj kun vi, konstante preĝi kaj alparoli ĉe mia Filo por la savo de la mondo. </text:span></text:p>
            <text:p text:style-name="P16"><text:span text:style-name="T36">Mi bezonas vin kaj vian preĝon, por ke mi efektiviĝu, grandan planon, de </text:span><text:span text:style-name="T37">la triumfo de mia senmakulita koro. „</text:span><text:span text:style-name="T38"> </text:span></text:p>
          </draw:text-box>
        </draw:frame>
        <anim:par presentation:node-type="timing-root">
          <anim:par smil:begin="id45.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5" presentation:class="page"/>
          <draw:frame presentation:style-name="pr2" draw:text-style-name="P3" draw:layer="layout" svg:width="16.799cm" svg:height="13.364cm" svg:x="2.1cm" svg:y="14.107cm" presentation:class="notes" presentation:placeholder="true">
            <draw:text-box/>
          </draw:frame>
        </presentation:notes>
      </draw:page>
      <draw:page draw:name="page46" draw:style-name="dp5" draw:master-page-name="Predvolené" xml:id="id46" draw:id="id46">
        <office:forms form:automatic-focus="false" form:apply-design-mode="false"/>
        <draw:frame draw:style-name="gr9" draw:text-style-name="P13" draw:layer="layout" svg:width="26.5cm" svg:height="13.5cm" svg:x="1cm" svg:y="1cm">
          <draw:text-box>
            <text:p text:style-name="P9"><text:span text:style-name="T19">La 26a de decembro 1973</text:span></text:p>
            <text:p><text:span text:style-name="T21">La sankto tago de la sankta Stefano</text:span></text:p>
            <text:p><text:span text:style-name="T21"/></text:p>
            <text:p text:style-name="P16"><text:span text:style-name="T19">La tenero de la Patrino</text:span></text:p>
            <text:p text:style-name="P16"><text:span text:style-name="T19">„/.../ Kiel multe mi amas vin, filo mia, kaj kiel aparte grandan amon mi havas al vi! Vi devas lerni ekkonadi tion, el tiom da malgrandaj aĵoj, el, tiom da cirkonstancoj, kiujn homo eĉ ne rimarkos.</text:span></text:p>
            <text:p text:style-name="P16"><text:span text:style-name="T19">Kiel hodiaŭ: Tiu belega klara tago, kiun mi al vi donacis. Klara, blua ĉielo, fajrera blanketa neĝo, de ĝi repuŝiĝas sunaj radioj. Ĉiela blueco de mia mantelo, per kiu mi vin konstante defendas, mia blankeca, <text:s/>plejpureca vestaĵo, per kiu mi vin volas vesti.</text:span></text:p>
            <text:p text:style-name="P16"><text:span text:style-name="T19">Tiuj ĉi-senartifikaj <text:s/>aĵoj estas kiel tenera amo, de la Patrino al vi...fordonu vi, <text:s/>al mi, ĉiam pli: Ĉu vi ne vidas, ke nun mi mem estas via vivo?</text:span></text:p>
            <text:p text:style-name="P16"><text:span text:style-name="T19">Nun vi preĝu por siaj fratoj - por pastroj de mia Movado! Pri <text:s/>kio ajn, vi hodiaŭ petos por ili, mi donos tion.</text:span></text:p>
            <text:p text:style-name="P16"><text:span text:style-name="T19">Preĝu! Utilu, <text:s/>ĉi tiun ĉi pacon, por ke vi pli profunde eniru, en mian koron. Transformu ĉiun momenton de sia taga verko je la interparolo kun mi: Mi volas aŭdi vian voĉon, filo mia! Ĉion, vi transformu al la preĝo. </text:span></text:p>
          </draw:text-box>
        </draw:frame>
        <anim:par presentation:node-type="timing-root">
          <anim:par smil:begin="id46.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6" presentation:class="page"/>
          <draw:frame presentation:style-name="pr2" draw:text-style-name="P3" draw:layer="layout" svg:width="16.799cm" svg:height="13.364cm" svg:x="2.1cm" svg:y="14.107cm" presentation:class="notes" presentation:placeholder="true">
            <draw:text-box/>
          </draw:frame>
        </presentation:notes>
      </draw:page>
      <draw:page draw:name="page47" draw:style-name="dp5" draw:master-page-name="Predvolené" xml:id="id47" draw:id="id47">
        <office:forms form:automatic-focus="false" form:apply-design-mode="false"/>
        <draw:frame draw:style-name="gr15" draw:text-style-name="P13" draw:layer="layout" svg:width="26.5cm" svg:height="14cm" svg:x="1cm" svg:y="0.5cm">
          <draw:text-box>
            <text:p text:style-name="P9"><text:span text:style-name="T24">La 28a de Decembro 1973</text:span></text:p>
            <text:p text:style-name="P25"><text:span text:style-name="T39">La Festo de la Sanktaj Senkulpoj</text:span></text:p>
            <text:p><text:span text:style-name="T20"/></text:p>
            <text:p><text:span text:style-name="T20"/></text:p>
            <text:p><text:span text:style-name="T30"/></text:p>
            <text:p text:style-name="P16"><text:span text:style-name="T21">Mia Eklezio estos renovigota</text:span></text:p>
            <text:p text:style-name="P16"><text:span text:style-name="T20"/></text:p>
            <text:p text:style-name="P16"><text:span text:style-name="T20"/></text:p>
            <text:p text:style-name="P16"><text:span text:style-name="T40">„Filo mia,vi devas esti ĝojigulo de mia Senmakula Koro. Tial vi ne povas vivi por si mem, vi ne povas esti okupata per siaj personaj problemoj.</text:span></text:p>
            <text:p text:style-name="P16"><text:span text:style-name="T40">Se vi amas min, se vi estas mia ĝojiganto, kiel vi volas ankoraŭ ion voli, aŭ ion deziri? </text:span></text:p>
            <text:p text:style-name="P16"><text:span text:style-name="T40">Mi donacis, al vi <text:s/>la distancojn de mia koro, kaj miaj aferoj devas esti, viaj. Miaj deziroj devas esti viaj deziroj. Miaj zorgoj, miaj suferoj, devas esti ankaŭ, la viaj.Nur tiam vi estos feliĉa, se vi restos daŭre, en ĉiu momento en mia Senmakulita Koro.</text:span></text:p>
            <text:p text:style-name="P16"><text:span text:style-name="T40">Kiom da dornoj kaŭzas malĝojon al mia Koro! Ĉiutage plinombriĝas animoj, kiuj estas malproksimiĝantaj de mia Filo, kaj tio ankaŭ inter la kredantoj. Tiuj, kiuj ankoraŭ hieraŭ estis animoj bonaj kaj grandanimaj, estas ŝirataj de <text:s/>ĝenerala tumulto, kaj ili estiĝas ,animoj <text:s/>timemaj, necertaj, kaj tiel dirite paralizitaj.</text:span></text:p>
          </draw:text-box>
        </draw:frame>
        <anim:par presentation:node-type="timing-root">
          <anim:par smil:begin="id47.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7" presentation:class="page"/>
          <draw:frame presentation:style-name="pr2" draw:text-style-name="P3" draw:layer="layout" svg:width="16.799cm" svg:height="13.364cm" svg:x="2.1cm" svg:y="14.107cm" presentation:class="notes" presentation:placeholder="true">
            <draw:text-box/>
          </draw:frame>
        </presentation:notes>
      </draw:page>
      <draw:page draw:name="page48" draw:style-name="dp5" draw:master-page-name="Predvolené" xml:id="id48" draw:id="id48">
        <office:forms form:automatic-focus="false" form:apply-design-mode="false"/>
        <draw:frame draw:style-name="gr14" draw:text-style-name="P13" draw:layer="layout" svg:width="26.5cm" svg:height="14.5cm" svg:x="1cm" svg:y="0.5cm">
          <draw:text-box>
            <text:p text:style-name="P16"><text:span text:style-name="T19"/></text:p>
            <text:p text:style-name="P16"><text:span text:style-name="T19"/></text:p>
            <text:p text:style-name="P16"><text:span text:style-name="T40">La plej dolorajn dornojn kaŭzas al mi pastroj, miaj plej amataj filoj, kiujn mi plej multe amas. Krom tiuj, kiuj ĉiutage perfidas kiel Judaso mian Filon Jesuo, kaj lian Eklezion, kiom de ili <text:s/>estas nun, sanŝeliĝantaj, dubindaj, eĉ nekredantaj!</text:span></text:p>
            <text:p text:style-name="P16"><text:span text:style-name="T40">Ili servas sanktan meson, sanktigadas kaj jam ne kredas…</text:span></text:p>
            <text:p text:style-name="P16"><text:span text:style-name="T40">Iliaj sakrilegoj nun atingis la limon , kiu ne povas esti transirita sen tio, ke ne estus malhonestigita mem la dia justeco. Se tiuj ĉi miaj filoj scius, kiaj teruraj provoj je ili atendas, ho, eble ili plibonigus!… Ili male,en sia blindeco, akcelas kontraŭ sia granda puno, <text:s/>kaj en la decida momento, ili estos nepreparitaj.</text:span></text:p>
            <text:p text:style-name="P16"><text:span text:style-name="T40">Filo mia, ĉu vi nun komprenas, kiel multe, <text:s text:c="2"/>mi <text:s/>mem influas inter la animoj de miaj fidelaj pastroj? Mi alvokos ilin, kaj ili respondos al mi, mi kovros ilin per mia Senmakulita surtuto kaj ili estos nevenkeblaj. Jesuo sur ilin verŝos Spiriton, kiu plenigis mian animon kaj ili estos alikreitaj. Mi donacos al ili, mian Filon Jesuo Kristo, kiel tion kapablas fari nur la Patrino, kaj ili aŭskultos nur lin, nur lin ili amos. Ili anoncos Lin fidele laŭ la evangelio. Kaj ili tute renovigos mian eklezion.</text:span><text:span text:style-name="T41">Kion mi devas fari, vi demandas min, por ke Pastra Movado dislarĝu, tra la tuta mondo?</text:span></text:p>
            <text:p text:style-name="P16"><text:span text:style-name="T40">Vi restadu nur en mi, en ĉiu momento en la preĝo, kaj mi <text:s/>mem, filo mia, ĉion mi faros, ĉar tio ĉi estas mia horo. </text:span></text:p>
            <text:p text:style-name="P16"><text:span text:style-name="T40">Mi postulas de vi, por ke vi nur kredu, preĝu, suferu kaj lasu vin konduki per mi per la mano kaj baldaŭ vi vidos miajn mirigaĵojn. Jam, ĉe la fino de tiu ĉi jaro, vi povas al multo finlerni. Jam, ĉe la fino de tiu ĉi jaro, vi povas al multo finlerni.</text:span></text:p>
            <text:p text:style-name="P16"><text:span text:style-name="T40">Kun mia helpo vi finlernos legi la verajn signojn de la epoko, epoko tiel suferplenan, sed per mi tiel benatan.“</text:span></text:p>
          </draw:text-box>
        </draw:frame>
        <anim:par presentation:node-type="timing-root">
          <anim:par smil:begin="id48.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8" presentation:class="page"/>
          <draw:frame presentation:style-name="pr2" draw:text-style-name="P3" draw:layer="layout" svg:width="16.799cm" svg:height="13.364cm" svg:x="2.1cm" svg:y="14.107cm" presentation:class="notes" presentation:placeholder="true">
            <draw:text-box/>
          </draw:frame>
        </presentation:notes>
      </draw:page>
      <draw:page draw:name="page49" draw:style-name="dp5" draw:master-page-name="Predvolené" xml:id="id49" draw:id="id49">
        <office:forms form:automatic-focus="false" form:apply-design-mode="false"/>
        <draw:frame draw:style-name="gr15" draw:text-style-name="P13" draw:layer="layout" svg:width="27cm" svg:height="14cm" svg:x="0.5cm" svg:y="0.5cm">
          <draw:text-box>
            <text:p text:style-name="P26">La 31a de Decembro 1973</text:p>
            <text:p text:style-name="P26">La lasta nokto en <text:s/>la jaro</text:p>
            <text:p text:style-name="P27"/>
            <text:p text:style-name="P28"><text:span text:style-name="T18">Ili tutebriiĝadas</text:span></text:p>
            <text:p text:style-name="P28"><text:span text:style-name="T19">„Komencu, tiun ĉi jaron, kun mi, en la preĝo! Kiel multe estas tiuj, kiuj en tiu ĉi momento festas la komencon de la nova <text:s/>jaro per amuzadoj, plejparte ,per, malplenaj kaj ofendataj grandan dignecon de la kreitaĵoj, amataj kaj elaĉetaj per mia Filo! Tiuj ĉi miaj kompatindaj infanoj tutebriiĝas kaj, kiel ili estas malfeliĉaj.</text:span></text:p>
            <text:p text:style-name="P28"><text:span text:style-name="T19">Viglu kaj preĝu ankaŭ por ili! Kun la nova jaro alproksimiĝas decidaj momentoj: ili atendas al vi, grandaj okazintaĵoj. Pro tio komencu <text:s/>la novan jaron je la genuoj en la preĝo kun mi, filo mia! Kun la nova jaro atingos mia Movado neatenditan disvolvon. Ĉu ĝi sufiĉos al via malgranda kredo, por ke vi povu al mi pli kredi kaj konfidi? /.../“</text:span></text:p>
          </draw:text-box>
        </draw:frame>
        <anim:par presentation:node-type="timing-root">
          <anim:par smil:begin="id49.begin">
            <anim:transitionFilter smil:dur="2s" smil:type="zoom" smil:subtype="rotateIn"/>
          </anim:par>
          <anim:seq smil:dur="0s" presentation:node-type="main-sequence"/>
        </anim:par>
        <presentation:notes draw:style-name="dp2">
          <draw:page-thumbnail draw:style-name="gr1" draw:layer="layout" svg:width="19.798cm" svg:height="11.136cm" svg:x="0.6cm" svg:y="2.257cm" draw:page-number="49" presentation:class="page"/>
          <draw:frame presentation:style-name="pr2" draw:text-style-name="P3" draw:layer="layout" svg:width="16.799cm" svg:height="13.364cm" svg:x="2.1cm" svg:y="14.107cm" presentation:class="notes" presentation:placeholder="true">
            <draw:text-box/>
          </draw:frame>
        </presentation:notes>
      </draw:page>
      <presentation:settings presentation:mouse-visible="false"/>
    </office:presentation>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xmlns:smil="urn:oasis:names:tc:opendocument:xmlns:smil-compatible:1.0" xmlns:anim="urn:oasis:names:tc:opendocument:xmlns:animation:1.0" xmlns:officeooo="http://openoffice.org/2009/office" office:version="1.4">
  <office:font-face-decls>
    <style:font-face style:name="AT*New Brunswick" svg:font-family="'AT*New Brunswick', 'Times New Roman'" style:font-pitch="variable"/>
    <style:font-face style:name="AT*Switzerland" svg:font-family="AT*Switzerland" style:font-pitch="variable" style:font-charset="x-symbol"/>
    <style:font-face style:name="Arial" svg:font-family="Arial" style:font-family-generic="system" style:font-pitch="variable"/>
    <style:font-face style:name="Arial1" svg:font-family="Arial" style:font-family-generic="swiss"/>
    <style:font-face style:name="Google Sans" svg:font-family="'Google Sans', Arial"/>
    <style:font-face style:name="Liberation Sans" svg:font-family="'Liberation Sans', Arial" style:font-family-generic="roman" style:font-pitch="variable"/>
    <style:font-face style:name="Liberation Sans1" svg:font-family="'Liberation Sans'" style:font-family-generic="roman" style:font-pitch="variable"/>
    <style:font-face style:name="Liberation Sans2" svg:font-family="'Liberation Sans', Arial" style:font-family-generic="swiss" style:font-pitch="variable"/>
    <style:font-face style:name="Liberation Serif" svg:font-family="'Liberation Serif', 'Times New Roman'" style:font-family-generic="roman" style:font-pitch="variable"/>
    <style:font-face style:name="Liberation Serif1" svg:font-family="'Liberation Serif'" style:font-family-generic="roman" style:font-pitch="variable"/>
    <style:font-face style:name="Linux Libertine" svg:font-family="'Linux Libertine', Georgia"/>
    <style:font-face style:name="Microsoft YaHei" svg:font-family="'Microsoft YaHei'" style:font-family-generic="system" style:font-pitch="variable"/>
    <style:font-face style:name="Microsoft YaHei1" svg:font-family="'Microsoft YaHei'" style:font-pitch="variable"/>
    <style:font-face style:name="NSimSun" svg:font-family="NSimSun" style:font-pitch="variable"/>
    <style:font-face style:name="Noto Sans" svg:font-family="'Noto Sans'" style:font-family-generic="roman" style:font-pitch="variable"/>
    <style:font-face style:name="OpenSymbol" svg:font-family="OpenSymbol, 'Arial Unicode MS'" style:font-charset="x-symbol"/>
    <style:font-face style:name="Segoe UI" svg:font-family="'Segoe UI'" style:font-family-generic="roman" style:font-pitch="variable"/>
    <style:font-face style:name="Segoe UI1"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TwitterChirp" svg:font-family="TwitterChirp, apple-system"/>
  </office:font-face-decls>
  <office:styles>
    <draw:gradient draw:name="Vyplnené" draw:style="linear" draw:start-color="#ffffff" draw:end-color="#cccccc" draw:start-intensity="100%" draw:end-intensity="100%" draw:angle="30deg" draw:border="0%">
      <loext:gradient-stop svg:offset="0" loext:color-type="rgb" loext:color-value="#ffffff"/>
      <loext:gradient-stop svg:offset="1" loext:color-type="rgb" loext:color-value="#cccccc"/>
    </draw:gradient>
    <draw:gradient draw:name="Vyplnené_20_modré" draw:display-name="Vyplnené modré" draw:style="linear" draw:start-color="#729fcf" draw:end-color="#355269" draw:start-intensity="100%" draw:end-intensity="100%" draw:angle="30deg" draw:border="0%">
      <loext:gradient-stop svg:offset="0" loext:color-type="rgb" loext:color-value="#729fcf"/>
      <loext:gradient-stop svg:offset="1" loext:color-type="rgb" loext:color-value="#355269"/>
    </draw:gradient>
    <draw:gradient draw:name="Vyplnené_20_zelené" draw:display-name="Vyplnené zelené" draw:style="linear" draw:start-color="#77bc65" draw:end-color="#127622" draw:start-intensity="100%" draw:end-intensity="100%" draw:angle="30deg" draw:border="0%">
      <loext:gradient-stop svg:offset="0" loext:color-type="rgb" loext:color-value="#77bc65"/>
      <loext:gradient-stop svg:offset="1" loext:color-type="rgb" loext:color-value="#127622"/>
    </draw:gradient>
    <draw:gradient draw:name="Vyplnené_20_červené" draw:display-name="Vyplnené červené" draw:style="linear" draw:start-color="#ff6d6d" draw:end-color="#c9211e" draw:start-intensity="100%" draw:end-intensity="100%" draw:angle="30deg" draw:border="0%">
      <loext:gradient-stop svg:offset="0" loext:color-type="rgb" loext:color-value="#ff6d6d"/>
      <loext:gradient-stop svg:offset="1" loext:color-type="rgb" loext:color-value="#c9211e"/>
    </draw:gradient>
    <draw:gradient draw:name="Vyplnené_20_žlté" draw:display-name="Vyplnené žlté" draw:style="linear" draw:start-color="#ffde59" draw:end-color="#b47804" draw:start-intensity="100%" draw:end-intensity="100%" draw:angle="30deg" draw:border="0%">
      <loext:gradient-stop svg:offset="0" loext:color-type="rgb" loext:color-value="#ffde59"/>
      <loext:gradient-stop svg:offset="1" loext:color-type="rgb" loext:color-value="#b47804"/>
    </draw:gradient>
    <draw:gradient draw:name="Útvary" draw:style="rectangular" draw:cx="50%" draw:cy="50%" draw:start-color="#cccccc" draw:end-color="#ffffff" draw:start-intensity="100%" draw:end-intensity="100%" draw:angle="0deg" draw:border="0%">
      <loext:gradient-stop svg:offset="0" loext:color-type="rgb" loext:color-value="#cccccc"/>
      <loext:gradient-stop svg:offset="1" loext:color-type="rgb" loext:color-value="#ffffff"/>
    </draw:gradient>
    <draw:marker draw:name="Arrow" svg:viewBox="0 0 20 30" svg:d="M10 0l-10 30h20z"/>
    <style:default-style style:family="graphic">
      <style:graphic-properties svg:stroke-color="#3465a4" draw:fill-color="#729fcf" fo:wrap-option="no-wrap" style:writing-mode="lr-tb"/>
      <style:paragraph-properties style:text-autospace="ideograph-alpha" style:punctuation-wrap="simple" style:line-break="strict" loext:tab-stop-distance="0cm" style:font-independent-line-spacing="false">
        <style:tab-stops/>
      </style:paragraph-properties>
      <style:text-properties style:use-window-font-color="true" loext:opacity="0%" style:font-name="Liberation Serif1" fo:font-size="24pt" fo:language="sk" fo:country="SK" style:font-name-asian="Segoe UI1" style:font-size-asian="24pt" style:language-asian="zh" style:country-asian="CN" style:font-name-complex="Tahoma" style:font-size-complex="24pt" style:language-complex="hi" style:country-complex="IN"/>
    </style:default-style>
    <style:style style:name="standard" style:family="graphic">
      <style:graphic-properties draw:stroke="solid" svg:stroke-width="0cm" svg:stroke-color="#3465a4" draw:marker-start-width="0.2cm" draw:marker-start-center="false" draw:marker-end-width="0.2cm" draw:marker-end-center="false" draw:fill="solid" draw:fill-color="#729fcf" draw:textarea-horizontal-align="justify" fo:padding-top="0.125cm" fo:padding-bottom="0.125cm" fo:padding-left="0.25cm" fo:padding-right="0.25cm" fo:wrap-option="wrap" draw:shadow="hidden" draw:shadow-offset-x="0.2cm" draw:shadow-offset-y="0.2cm" draw:shadow-color="#808080">
        <text:list-style style:name="standard">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margin-top="0cm" fo:margin-bottom="0cm" fo:line-height="100%"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18pt" fo:font-style="normal" fo:text-shadow="none" style:text-underline-style="none" fo:font-weight="normal" style:letter-kerning="true" style:font-name-asian="Microsoft YaHei" style:font-family-asian="'Microsoft YaHei'" style:font-family-generic-asian="system" style:font-pitch-asian="variable" style:font-size-asian="18pt" style:font-style-asian="normal" style:font-weight-asian="normal" style:font-name-complex="Arial" style:font-family-complex="Arial" style:font-family-generic-complex="system" style:font-pitch-complex="variable" style:font-size-complex="18pt" style:font-style-complex="normal" style:font-weight-complex="normal" style:text-emphasize="none" style:font-relief="none" style:text-overline-style="none" style:text-overline-color="font-color"/>
    </style:style>
    <style:style style:name="objectwithoutfill" style:family="graphic" style:parent-style-name="standard">
      <style:graphic-properties draw:fill="none"/>
    </style:style>
    <style:style style:name="Object_20_with_20_no_20_fill_20_and_20_no_20_line" style:display-name="Object with no fill and no line" style:family="graphic" style:parent-style-name="standard">
      <style:graphic-properties draw:stroke="none" draw:fill="none"/>
    </style:style>
    <style:style style:name="Text" style:family="graphic">
      <style:graphic-properties draw:stroke="solid" svg:stroke-color="#cccccc" draw:fill="solid" draw:fill-color="#eeeeee"/>
      <style:text-properties style:font-name="Noto Sans" fo:font-family="'Noto Sans'" style:font-family-generic="roman" style:font-pitch="variable"/>
    </style:style>
    <style:style style:name="A4" style:family="graphic" style:parent-style-name="Text">
      <style:graphic-properties draw:fill="none"/>
      <style:text-properties fo:font-size="18pt"/>
    </style:style>
    <style:style style:name="Title_20_A4" style:display-name="Title A4" style:family="graphic" style:parent-style-name="A4">
      <style:graphic-properties draw:stroke="none"/>
      <style:text-properties fo:font-size="44pt"/>
    </style:style>
    <style:style style:name="Heading_20_A4" style:display-name="Heading A4" style:family="graphic" style:parent-style-name="A4">
      <style:graphic-properties draw:stroke="none"/>
      <style:text-properties fo:font-size="24pt"/>
    </style:style>
    <style:style style:name="Text_20_A4" style:display-name="Text A4" style:family="graphic" style:parent-style-name="A4">
      <style:graphic-properties draw:stroke="none"/>
    </style:style>
    <style:style style:name="A0" style:family="graphic" style:parent-style-name="Text">
      <style:graphic-properties draw:fill="none"/>
      <style:text-properties fo:font-size="48pt"/>
    </style:style>
    <style:style style:name="Title_20_A0" style:display-name="Title A0" style:family="graphic" style:parent-style-name="A0">
      <style:graphic-properties draw:stroke="none"/>
      <style:text-properties fo:font-size="96pt"/>
    </style:style>
    <style:style style:name="Heading_20_A0" style:display-name="Heading A0" style:family="graphic" style:parent-style-name="A0">
      <style:graphic-properties draw:stroke="none"/>
      <style:text-properties fo:font-size="71.9000015258789pt"/>
    </style:style>
    <style:style style:name="Text_20_A0" style:display-name="Text A0" style:family="graphic" style:parent-style-name="A0">
      <style:graphic-properties draw:stroke="none"/>
    </style:style>
    <style:style style:name="Graphic" style:family="graphic">
      <style:graphic-properties draw:fill="solid" draw:fill-color="#ffffff"/>
      <style:text-properties style:font-name="Liberation Sans1" fo:font-family="'Liberation Sans'" style:font-family-generic="roman" style:font-pitch="variable" fo:font-size="18pt"/>
    </style:style>
    <style:style style:name="Shapes" style:family="graphic" style:parent-style-name="Graphic">
      <style:graphic-properties draw:stroke="none" draw:fill="gradient" draw:fill-gradient-name="Útvary"/>
      <style:text-properties fo:font-size="14pt" fo:font-weight="bold"/>
    </style:style>
    <style:style style:name="Filled" style:family="graphic" style:parent-style-name="Shapes">
      <style:graphic-properties draw:fill="gradient" draw:fill-gradient-name="Vyplnené"/>
    </style:style>
    <style:style style:name="Filled_20_Blue" style:display-name="Filled Blue" style:family="graphic" style:parent-style-name="Filled">
      <style:graphic-properties draw:fill-gradient-name="Vyplnené_20_modré"/>
      <style:text-properties fo:color="#ffffff" loext:opacity="100%"/>
    </style:style>
    <style:style style:name="Filled_20_Green" style:display-name="Filled Green" style:family="graphic" style:parent-style-name="Filled">
      <style:graphic-properties draw:fill-gradient-name="Vyplnené_20_zelené"/>
      <style:text-properties fo:color="#ffffff" loext:opacity="100%" style:font-name="Liberation Sans1" fo:font-family="'Liberation Sans'" style:font-family-generic="roman" style:font-pitch="variable"/>
    </style:style>
    <style:style style:name="Filled_20_Red" style:display-name="Filled Red" style:family="graphic" style:parent-style-name="Filled">
      <style:graphic-properties draw:fill-gradient-name="Vyplnené_20_červené"/>
      <style:text-properties fo:color="#ffffff" loext:opacity="100%"/>
    </style:style>
    <style:style style:name="Filled_20_Yellow" style:display-name="Filled Yellow" style:family="graphic" style:parent-style-name="Filled">
      <style:graphic-properties draw:fill-gradient-name="Vyplnené_20_žlté"/>
      <style:text-properties fo:color="#ffffff" loext:opacity="100%"/>
    </style:style>
    <style:style style:name="Outlined" style:family="graphic" style:parent-style-name="Shapes">
      <style:graphic-properties draw:stroke="solid" svg:stroke-width="0.081cm" svg:stroke-color="#000000" draw:fill="none"/>
    </style:style>
    <style:style style:name="Outlined_20_Blue" style:display-name="Outlined Blue" style:family="graphic" style:parent-style-name="Outlined">
      <style:graphic-properties svg:stroke-color="#355269"/>
      <style:text-properties fo:color="#355269" loext:opacity="100%"/>
    </style:style>
    <style:style style:name="Outlined_20_Green" style:display-name="Outlined Green" style:family="graphic" style:parent-style-name="Outlined">
      <style:graphic-properties svg:stroke-color="#127622"/>
      <style:text-properties fo:color="#127622" loext:opacity="100%"/>
    </style:style>
    <style:style style:name="Outlined_20_Red" style:display-name="Outlined Red" style:family="graphic" style:parent-style-name="Outlined">
      <style:graphic-properties svg:stroke-color="#c9211e"/>
      <style:text-properties fo:color="#c9211e" loext:opacity="100%"/>
    </style:style>
    <style:style style:name="Outlined_20_Yellow" style:display-name="Outlined Yellow" style:family="graphic" style:parent-style-name="Outlined">
      <style:graphic-properties draw:stroke="solid" svg:stroke-color="#b47804"/>
      <style:text-properties fo:color="#b47804" loext:opacity="100%"/>
    </style:style>
    <style:style style:name="Lines" style:family="graphic" style:parent-style-name="Graphic">
      <style:graphic-properties draw:stroke="solid" svg:stroke-color="#000000" draw:fill="none"/>
    </style:style>
    <style:style style:name="Arrow_20_Line" style:display-name="Arrow Line" style:family="graphic" style:parent-style-name="Lines">
      <style:graphic-properties draw:marker-start="Arrow" draw:marker-start-width="0.2cm" draw:marker-end="Arrow" draw:marker-end-width="0.2cm" draw:show-unit="true"/>
    </style:style>
    <style:style style:name="Arrow_20_Dashed" style:display-name="Arrow Dashed" style:family="graphic" style:parent-style-name="Lines">
      <style:graphic-properties draw:stroke="dash"/>
    </style:style>
    <style:style style:name="Body_20_Text" style:display-name="Body Text" style:family="graphic">
      <style:paragraph-properties fo:margin-top="0cm" fo:margin-bottom="0.436cm" fo:line-height="115%" style:text-autospace="none"/>
    </style:style>
    <style:style style:name="Emphasis" style:family="graphic">
      <style:paragraph-properties style:text-autospace="none"/>
      <style:text-properties fo:font-style="italic" style:font-style-asian="italic" style:font-style-complex="italic"/>
    </style:style>
    <style:style style:name="FollowedHyperlink" style:family="graphic">
      <style:paragraph-properties style:text-autospace="none"/>
      <style:text-properties fo:color="#800000" loext:opacity="100%" style:text-underline-style="solid" style:text-underline-width="auto" style:text-underline-color="font-color"/>
    </style:style>
    <style:style style:name="Hyperlink" style:family="graphic">
      <style:paragraph-properties style:text-autospace="none"/>
      <style:text-properties fo:color="#000080" loext:opacity="100%" style:text-underline-style="solid" style:text-underline-width="auto" style:text-underline-color="font-color"/>
    </style:style>
    <style:style style:name="List" style:family="graphic">
      <style:paragraph-properties style:text-autospace="none"/>
      <style:text-properties style:font-name-complex="Arial1" style:font-family-complex="Arial" style:font-family-generic-complex="swiss"/>
    </style:style>
    <style:style style:name="Nadpis" style:family="graphic">
      <style:paragraph-properties fo:margin-top="0.746cm" fo:margin-bottom="0.374cm" style:text-autospace="none"/>
      <style:text-properties style:font-name="Liberation Sans2" fo:font-family="'Liberation Sans', Arial" style:font-family-generic="swiss" style:font-pitch="variable" fo:font-size="14pt" style:font-name-asian="Microsoft YaHei1" style:font-family-asian="'Microsoft YaHei'" style:font-pitch-asian="variable" style:font-name-complex="Liberation Sans2" style:font-family-complex="'Liberation Sans', Arial" style:font-family-generic-complex="swiss" style:font-pitch-complex="variable" style:font-size-complex="14pt"/>
    </style:style>
    <style:style style:name="Nadpis1" style:family="graphic">
      <style:paragraph-properties fo:margin-top="0.746cm" fo:margin-bottom="0.374cm" style:text-autospace="none"/>
      <style:text-properties style:font-name="Liberation Sans2" fo:font-family="'Liberation Sans', Arial" style:font-family-generic="swiss" style:font-pitch="variable" fo:font-size="14pt" style:font-name-asian="Microsoft YaHei1" style:font-family-asian="'Microsoft YaHei'" style:font-pitch-asian="variable" style:font-name-complex="Liberation Sans2" style:font-family-complex="'Liberation Sans', Arial" style:font-family-generic-complex="swiss" style:font-pitch-complex="variable" style:font-size-complex="14pt"/>
    </style:style>
    <style:style style:name="Normal" style:family="graphic">
      <style:graphic-properties style:writing-mode="lr-tb"/>
      <style:paragraph-properties style:text-autospace="none"/>
      <style:text-properties style:use-window-font-color="true" loext:opacity="0%" style:font-name="Liberation Serif" fo:font-family="'Liberation Serif', 'Times New Roman'" style:font-family-generic="roman" style:font-pitch="variable" fo:font-size="12pt" fo:language="sk" fo:country="SK" style:letter-kerning="true" style:font-name-asian="Segoe UI" style:font-family-asian="'Segoe UI'" style:font-family-generic-asian="roman" style:font-pitch-asian="variable" style:language-asian="zh" style:country-asian="CN" style:font-name-complex="Liberation Serif" style:font-family-complex="'Liberation Serif', 'Times New Roman'" style:font-family-generic-complex="roman" style:font-pitch-complex="variable" style:font-size-complex="12pt" style:language-complex="sk" style:country-complex="SK"/>
    </style:style>
    <style:style style:name="Obsah_20_tabuľky" style:display-name="Obsah tabuľky" style:family="graphic">
      <style:paragraph-properties style:text-autospace="none"/>
    </style:style>
    <style:style style:name="Odrážky" style:family="graphic">
      <style:paragraph-properties style:text-autospace="none"/>
      <style:text-properties style:font-name="OpenSymbol" fo:font-family="OpenSymbol, 'Arial Unicode MS'" style:font-charset="x-symbol" style:font-name-asian="OpenSymbol" style:font-family-asian="OpenSymbol, 'Arial Unicode MS'" style:font-charset-asian="x-symbol" style:font-name-complex="OpenSymbol" style:font-family-complex="OpenSymbol, 'Arial Unicode MS'" style:font-charset-complex="x-symbol"/>
    </style:style>
    <style:style style:name="Predvolené_20_písmo_20_odseku" style:display-name="Predvolené písmo odseku" style:family="graphic">
      <style:paragraph-properties style:text-autospace="none"/>
    </style:style>
    <style:style style:name="Register" style:family="graphic">
      <style:paragraph-properties style:text-autospace="none"/>
      <style:text-properties style:font-name-complex="Arial1" style:font-family-complex="Arial" style:font-family-generic-complex="swiss"/>
    </style:style>
    <style:style style:name="Strong" style:family="graphic">
      <style:paragraph-properties style:text-autospace="none"/>
      <style:text-properties fo:font-weight="bold" style:font-weight-asian="bold" style:font-weight-complex="bold"/>
    </style:style>
    <style:style style:name="WW8Num1z0" style:family="graphic">
      <style:paragraph-properties style:text-autospace="none"/>
    </style:style>
    <style:style style:name="Záhlavie_20_tabuľky" style:display-name="Záhlavie tabuľky" style:family="graphic">
      <style:paragraph-properties fo:text-align="center" style:text-autospace="none"/>
      <style:text-properties fo:font-weight="bold" style:font-weight-asian="bold" style:font-weight-complex="bold"/>
    </style:style>
    <style:style style:name="adresa" style:family="graphic">
      <style:graphic-properties style:writing-mode="lr-tb"/>
      <style:paragraph-properties fo:text-align="center" style:text-autospace="none"/>
      <style:text-properties fo:color="#000000" loext:opacity="100%" style:font-name="Times New Roman" fo:font-family="'Times New Roman'" style:font-family-generic="roman" style:font-pitch="variable" fo:font-size="8pt" fo:language="cs" fo:country="CZ"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8pt" style:language-complex="cs" style:country-complex="CZ"/>
    </style:style>
    <style:style style:name="caption" style:family="graphic">
      <style:paragraph-properties fo:margin-top="0.374cm" fo:margin-bottom="0.374cm" style:text-autospace="none"/>
      <style:text-properties fo:font-size="12pt" fo:font-style="italic" style:font-size-asian="12pt" style:font-style-asian="italic" style:font-name-complex="Arial1" style:font-family-complex="Arial" style:font-family-generic-complex="swiss" style:font-size-complex="12pt" style:font-style-complex="italic"/>
    </style:style>
    <style:style style:name="datum" style:family="graphic">
      <style:graphic-properties style:writing-mode="lr-tb"/>
      <style:paragraph-properties fo:text-align="right" style:text-autospace="none"/>
      <style:text-properties fo:color="#000000" loext:opacity="100%" style:font-name="Times New Roman" fo:font-family="'Times New Roman'" style:font-family-generic="roman" style:font-pitch="variable" fo:font-size="9pt" fo:language="cs" fo:country="CZ" style:letter-kerning="tru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9pt" style:language-complex="cs" style:country-complex="CZ"/>
    </style:style>
    <style:style style:name="datum2" style:family="graphic">
      <style:graphic-properties style:writing-mode="lr-tb"/>
      <style:paragraph-properties fo:text-align="right" style:text-autospace="none"/>
      <style:text-properties fo:color="#000000" loext:opacity="100%" style:font-name="Times New Roman" fo:font-family="'Times New Roman'" style:font-family-generic="roman" style:font-pitch="variable" fo:font-size="8pt" fo:language="cs" fo:country="CZ" fo:font-style="italic" fo:font-weight="bold" style:letter-kerning="tru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8pt" style:language-complex="cs" style:country-complex="CZ" style:font-style-complex="italic" style:font-weight-complex="bold"/>
    </style:style>
    <style:style style:name="heading_20_1" style:display-name="heading 1" style:family="graphic">
      <style:paragraph-properties fo:margin-top="0.746cm" fo:margin-bottom="0.374cm" style:text-autospace="none"/>
      <style:text-properties style:font-name="Liberation Serif" fo:font-family="'Liberation Serif', 'Times New Roman'" style:font-family-generic="roman" style:font-pitch="variable" fo:font-size="24pt" fo:font-weight="bold" style:font-name-asian="NSimSun" style:font-family-asian="NSimSun" style:font-pitch-asian="variable" style:font-name-complex="Liberation Serif" style:font-family-complex="'Liberation Serif', 'Times New Roman'" style:font-family-generic-complex="roman" style:font-pitch-complex="variable" style:font-size-complex="24pt" style:font-weight-complex="bold"/>
    </style:style>
    <style:style style:name="medzera" style:family="graphic">
      <style:graphic-properties style:writing-mode="lr-tb"/>
      <style:paragraph-properties fo:margin-left="0cm" fo:margin-right="0cm" fo:text-align="justify" fo:text-indent="0.616cm" style:text-autospace="none"/>
      <style:text-properties fo:color="#000000" loext:opacity="100%" style:font-name="AT*Switzerland" fo:font-family="AT*Switzerland" style:font-pitch="variable" style:font-charset="x-symbol" fo:font-size="6pt" fo:language="cs" fo:country="CZ" style:font-name-asian="Times New Roman" style:font-family-asian="'Times New Roman'" style:font-family-generic-asian="roman" style:font-pitch-asian="variable" style:language-asian="zh" style:country-asian="CN" style:font-name-complex="AT*Switzerland" style:font-family-complex="AT*Switzerland" style:font-pitch-complex="variable" style:font-charset-complex="x-symbol" style:font-size-complex="6pt" style:language-complex="cs" style:country-complex="CZ"/>
    </style:style>
    <style:style style:name="medzera1" style:family="graphic">
      <style:graphic-properties style:writing-mode="lr-tb"/>
      <style:paragraph-properties fo:margin-left="0cm" fo:margin-right="0cm" fo:text-align="justify" fo:text-indent="0.616cm" style:text-autospace="none"/>
      <style:text-properties fo:color="#000000" loext:opacity="100%" style:font-name="AT*Switzerland" fo:font-family="AT*Switzerland" style:font-pitch="variable" style:font-charset="x-symbol" fo:font-size="1pt" fo:language="cs" fo:country="CZ" style:font-name-asian="Times New Roman" style:font-family-asian="'Times New Roman'" style:font-family-generic-asian="roman" style:font-pitch-asian="variable" style:language-asian="zh" style:country-asian="CN" style:font-name-complex="AT*Switzerland" style:font-family-complex="AT*Switzerland" style:font-pitch-complex="variable" style:font-charset-complex="x-symbol" style:font-size-complex="1pt" style:language-complex="cs" style:country-complex="CZ"/>
    </style:style>
    <style:style style:name="medzera2" style:family="graphic">
      <style:graphic-properties style:writing-mode="lr-tb"/>
      <style:paragraph-properties fo:margin-left="0cm" fo:margin-right="0cm" fo:text-align="justify" fo:text-indent="0.616cm" style:text-autospace="none"/>
      <style:text-properties fo:color="#000000" loext:opacity="100%" style:font-name="AT*Switzerland" fo:font-family="AT*Switzerland" style:font-pitch="variable" style:font-charset="x-symbol" fo:font-size="2pt" fo:language="cs" fo:country="CZ" style:letter-kerning="true" style:font-name-asian="Times New Roman" style:font-family-asian="'Times New Roman'" style:font-family-generic-asian="roman" style:font-pitch-asian="variable" style:language-asian="zh" style:country-asian="CN" style:font-name-complex="AT*Switzerland" style:font-family-complex="AT*Switzerland" style:font-pitch-complex="variable" style:font-charset-complex="x-symbol" style:font-size-complex="2pt" style:language-complex="cs" style:country-complex="CZ"/>
    </style:style>
    <style:style style:name="medzera3" style:family="graphic">
      <style:graphic-properties style:writing-mode="lr-tb"/>
      <style:paragraph-properties fo:margin-left="0cm" fo:margin-right="0cm" fo:text-align="justify" fo:text-indent="0.616cm" style:text-autospace="none"/>
      <style:text-properties fo:color="#000000" loext:opacity="100%" style:font-name="AT*Switzerland" fo:font-family="AT*Switzerland" style:font-pitch="variable" style:font-charset="x-symbol" fo:font-size="3pt" fo:language="cs" fo:country="CZ" style:font-name-asian="Times New Roman" style:font-family-asian="'Times New Roman'" style:font-family-generic-asian="roman" style:font-pitch-asian="variable" style:language-asian="zh" style:country-asian="CN" style:font-name-complex="AT*Switzerland" style:font-family-complex="AT*Switzerland" style:font-pitch-complex="variable" style:font-charset-complex="x-symbol" style:font-size-complex="3pt" style:language-complex="cs" style:country-complex="CZ"/>
    </style:style>
    <style:style style:name="medzera4" style:family="graphic">
      <style:graphic-properties style:writing-mode="lr-tb"/>
      <style:paragraph-properties fo:margin-left="0cm" fo:margin-right="0cm" fo:text-align="justify" fo:text-indent="0.616cm" style:text-autospace="none"/>
      <style:text-properties fo:color="#000000" loext:opacity="100%" style:font-name="AT*Switzerland" fo:font-family="AT*Switzerland" style:font-pitch="variable" style:font-charset="x-symbol" fo:font-size="4pt" fo:language="cs" fo:country="CZ" style:font-name-asian="Times New Roman" style:font-family-asian="'Times New Roman'" style:font-family-generic-asian="roman" style:font-pitch-asian="variable" style:language-asian="zh" style:country-asian="CN" style:font-name-complex="AT*Switzerland" style:font-family-complex="AT*Switzerland" style:font-pitch-complex="variable" style:font-charset-complex="x-symbol" style:font-size-complex="4pt" style:language-complex="cs" style:country-complex="CZ"/>
    </style:style>
    <style:style style:name="medzera7" style:family="graphic">
      <style:graphic-properties style:writing-mode="lr-tb"/>
      <style:paragraph-properties fo:margin-left="0cm" fo:margin-right="0cm" fo:text-align="justify" fo:text-indent="0.616cm" style:text-autospace="none"/>
      <style:text-properties fo:color="#000000" loext:opacity="100%" style:font-name="AT*Switzerland" fo:font-family="AT*Switzerland" style:font-pitch="variable" style:font-charset="x-symbol" fo:font-size="7pt" fo:language="cs" fo:country="CZ" style:font-name-asian="Times New Roman" style:font-family-asian="'Times New Roman'" style:font-family-generic-asian="roman" style:font-pitch-asian="variable" style:language-asian="zh" style:country-asian="CN" style:font-name-complex="AT*Switzerland" style:font-family-complex="AT*Switzerland" style:font-pitch-complex="variable" style:font-charset-complex="x-symbol" style:font-size-complex="7pt" style:language-complex="cs" style:country-complex="CZ"/>
    </style:style>
    <style:style style:name="medzera8" style:family="graphic">
      <style:graphic-properties style:writing-mode="lr-tb"/>
      <style:paragraph-properties fo:margin-left="0cm" fo:margin-right="0cm" fo:text-align="justify" fo:text-indent="0.616cm" style:text-autospace="none"/>
      <style:text-properties fo:color="#000000" loext:opacity="100%" style:font-name="AT*New Brunswick" fo:font-family="'AT*New Brunswick', 'Times New Roman'" style:font-pitch="variable" fo:font-size="8pt" fo:language="cs" fo:country="CZ" style:font-name-asian="Times New Roman" style:font-family-asian="'Times New Roman'" style:font-family-generic-asian="roman" style:font-pitch-asian="variable" style:language-asian="zh" style:country-asian="CN" style:font-name-complex="AT*New Brunswick" style:font-family-complex="'AT*New Brunswick', 'Times New Roman'" style:font-pitch-complex="variable" style:font-size-complex="8pt" style:language-complex="cs" style:country-complex="CZ"/>
    </style:style>
    <style:style style:name="medzera9" style:family="graphic">
      <style:graphic-properties style:writing-mode="lr-tb"/>
      <style:paragraph-properties fo:margin-left="0cm" fo:margin-right="0cm" fo:text-align="justify" fo:text-indent="0.616cm" style:text-autospace="none"/>
      <style:text-properties fo:color="#000000" loext:opacity="100%" style:font-name="AT*New Brunswick" fo:font-family="'AT*New Brunswick', 'Times New Roman'" style:font-pitch="variable" fo:font-size="9pt" fo:language="cs" fo:country="CZ" style:font-name-asian="Times New Roman" style:font-family-asian="'Times New Roman'" style:font-family-generic-asian="roman" style:font-pitch-asian="variable" style:language-asian="zh" style:country-asian="CN" style:font-name-complex="AT*New Brunswick" style:font-family-complex="'AT*New Brunswick', 'Times New Roman'" style:font-pitch-complex="variable" style:font-size-complex="9pt" style:language-complex="cs" style:country-complex="CZ"/>
    </style:style>
    <style:style style:name="nadpis" style:family="graphic">
      <style:graphic-properties style:writing-mode="lr-tb"/>
      <style:paragraph-properties style:text-autospace="none"/>
      <style:text-properties fo:color="#000000" loext:opacity="100%" style:font-name="Times New Roman" fo:font-family="'Times New Roman'" style:font-family-generic="roman" style:font-pitch="variable" fo:font-size="11pt" fo:language="cs" fo:country="CZ" fo:font-weight="bold"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1pt" style:language-complex="cs" style:country-complex="CZ" style:font-weight-complex="bold"/>
    </style:style>
    <style:style style:name="podnadpis" style:family="graphic">
      <style:graphic-properties style:writing-mode="lr-tb"/>
      <style:paragraph-properties style:text-autospace="none"/>
      <style:text-properties fo:color="#000000" loext:opacity="100%" style:font-name="Times New Roman" fo:font-family="'Times New Roman'" style:font-family-generic="roman" style:font-pitch="variable" fo:font-size="10pt" fo:language="cs" fo:country="CZ" style:letter-kerning="true"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0pt" style:language-complex="cs" style:country-complex="CZ"/>
    </style:style>
    <style:style style:name="podnadpis_20_1st" style:display-name="podnadpis 1st" style:family="graphic">
      <style:graphic-properties style:writing-mode="lr-tb"/>
      <style:paragraph-properties style:text-autospace="none"/>
      <style:text-properties fo:color="#000000" loext:opacity="100%" style:font-name="Times New Roman" fo:font-family="'Times New Roman'" style:font-family-generic="roman" style:font-pitch="variable" fo:font-size="10pt" fo:language="cs" fo:country="CZ"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0pt" style:language-complex="cs" style:country-complex="CZ"/>
    </style:style>
    <style:style style:name="text_20_hustejsi" style:display-name="text hustejsi" style:family="graphic">
      <style:graphic-properties style:writing-mode="lr-tb"/>
      <style:paragraph-properties fo:margin-left="0cm" fo:margin-right="0cm" fo:text-align="justify" fo:text-indent="0.616cm" style:text-autospace="none"/>
      <style:text-properties fo:color="#000000" loext:opacity="100%" style:font-name="Times New Roman" fo:font-family="'Times New Roman'" style:font-family-generic="roman" style:font-pitch="variable" fo:font-size="10pt" fo:language="cs" fo:country="CZ"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0pt" style:language-complex="cs" style:country-complex="CZ"/>
    </style:style>
    <style:style style:name="text_20_neods" style:display-name="text neods" style:family="graphic">
      <style:graphic-properties style:writing-mode="lr-tb"/>
      <style:paragraph-properties fo:text-align="justify" style:text-autospace="none"/>
      <style:text-properties fo:color="#000000" loext:opacity="100%" style:font-name="Times New Roman" fo:font-family="'Times New Roman'" style:font-family-generic="roman" style:font-pitch="variable" fo:font-size="10pt" fo:language="cs" fo:country="CZ"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0pt" style:language-complex="cs" style:country-complex="CZ"/>
    </style:style>
    <style:style style:name="text9" style:family="graphic">
      <style:graphic-properties style:writing-mode="lr-tb"/>
      <style:paragraph-properties fo:margin-left="0cm" fo:margin-right="0cm" fo:text-align="justify" fo:text-indent="0.616cm" style:text-autospace="none"/>
      <style:text-properties fo:color="#000000" loext:opacity="100%" style:font-name="Times New Roman" fo:font-family="'Times New Roman'" style:font-family-generic="roman" style:font-pitch="variable" fo:font-size="9pt" fo:language="cs" fo:country="CZ"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9pt" style:language-complex="cs" style:country-complex="CZ"/>
    </style:style>
    <style:style style:name="titul" style:family="graphic">
      <style:graphic-properties style:writing-mode="lr-tb"/>
      <style:paragraph-properties fo:text-align="center" style:text-autospace="none"/>
      <style:text-properties fo:color="#000000" loext:opacity="100%" style:font-name="Times New Roman" fo:font-family="'Times New Roman'" style:font-family-generic="roman" style:font-pitch="variable" fo:font-size="12pt" fo:language="cs" fo:country="CZ" fo:font-weight="bold" style:font-name-asian="Times New Roman" style:font-family-asian="'Times New Roman'" style:font-family-generic-asian="roman" style:font-pitch-asian="variable" style:language-asian="zh" style:country-asian="CN" style:font-name-complex="Times New Roman" style:font-family-complex="'Times New Roman'" style:font-family-generic-complex="roman" style:font-pitch-complex="variable" style:font-size-complex="12pt" style:language-complex="cs" style:country-complex="CZ" style:font-weight-complex="bold"/>
    </style:style>
    <style:style style:name="Predvolené-background" style:family="presentation">
      <style:graphic-properties draw:stroke="none" draw:fill="none"/>
      <style:text-properties style:letter-kerning="true"/>
    </style:style>
    <style:style style:name="Predvolené-backgroundobjects" style:family="presentation">
      <style:graphic-properties draw:textarea-horizontal-align="justify" draw:shadow="hidden" draw:shadow-offset-x="0.2cm" draw:shadow-offset-y="0.2cm" draw:shadow-color="#808080"/>
      <style:text-properties style:letter-kerning="true"/>
    </style:style>
    <style:style style:name="Predvolené-notes" style:family="presentation">
      <style:graphic-properties draw:stroke="none" draw:fill="none"/>
      <style:paragraph-properties fo:margin-left="0cm" fo:margin-right="0cm" fo:text-indent="-0.6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20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20pt" style:font-style-asian="normal" style:font-weight-asian="normal" style:font-name-complex="Arial" style:font-family-complex="Arial" style:font-family-generic-complex="system" style:font-pitch-complex="variable" style:font-size-complex="20pt" style:font-style-complex="normal" style:font-weight-complex="normal" style:text-emphasize="none" style:font-relief="none" style:text-overline-style="none" style:text-overline-color="font-color"/>
    </style:style>
    <style:style style:name="Predvolené-outline1" style:family="presentation">
      <style:graphic-properties draw:stroke="none" draw:fill="none" draw:auto-grow-height="false" draw:fit-to-size="false" style:shrink-to-fit="true">
        <text:list-style style:name="Predvolené-outline1">
          <text:list-level-style-bullet text:level="1" text:bullet-char="●">
            <style:list-level-properties text:space-before="0.3cm" text:min-label-width="0.9cm"/>
            <style:text-properties fo:font-family="OpenSymbol" style:use-window-font-color="true" fo:font-size="45%"/>
          </text:list-level-style-bullet>
          <text:list-level-style-bullet text:level="2" text:bullet-char="–">
            <style:list-level-properties text:space-before="1.5cm" text:min-label-width="0.9cm"/>
            <style:text-properties fo:font-family="OpenSymbol" style:use-window-font-color="true" fo:font-size="75%"/>
          </text:list-level-style-bullet>
          <text:list-level-style-bullet text:level="3" text:bullet-char="●">
            <style:list-level-properties text:space-before="2.8cm" text:min-label-width="0.8cm"/>
            <style:text-properties fo:font-family="OpenSymbol" style:use-window-font-color="true" fo:font-size="45%"/>
          </text:list-level-style-bullet>
          <text:list-level-style-bullet text:level="4" text:bullet-char="–">
            <style:list-level-properties text:space-before="4.2cm" text:min-label-width="0.6cm"/>
            <style:text-properties fo:font-family="OpenSymbol" style:use-window-font-color="true" fo:font-size="75%"/>
          </text:list-level-style-bullet>
          <text:list-level-style-bullet text:level="5" text:bullet-char="●">
            <style:list-level-properties text:space-before="5.4cm" text:min-label-width="0.6cm"/>
            <style:text-properties fo:font-family="OpenSymbol" style:use-window-font-color="true" fo:font-size="45%"/>
          </text:list-level-style-bullet>
          <text:list-level-style-bullet text:level="6" text:bullet-char="●">
            <style:list-level-properties text:space-before="6.6cm" text:min-label-width="0.6cm"/>
            <style:text-properties fo:font-family="OpenSymbol" style:use-window-font-color="true" fo:font-size="45%"/>
          </text:list-level-style-bullet>
          <text:list-level-style-bullet text:level="7" text:bullet-char="●">
            <style:list-level-properties text:space-before="7.8cm" text:min-label-width="0.6cm"/>
            <style:text-properties fo:font-family="OpenSymbol" style:use-window-font-color="true" fo:font-size="45%"/>
          </text:list-level-style-bullet>
          <text:list-level-style-bullet text:level="8" text:bullet-char="●">
            <style:list-level-properties text:space-before="9cm" text:min-label-width="0.6cm"/>
            <style:text-properties fo:font-family="OpenSymbol" style:use-window-font-color="true" fo:font-size="45%"/>
          </text:list-level-style-bullet>
          <text:list-level-style-bullet text:level="9" text:bullet-char="●">
            <style:list-level-properties text:space-before="10.2cm" text:min-label-width="0.6cm"/>
            <style:text-properties fo:font-family="OpenSymbol" style:use-window-font-color="true" fo:font-size="45%"/>
          </text:list-level-style-bullet>
          <text:list-level-style-bullet text:level="10" text:bullet-char="●">
            <style:list-level-properties text:space-before="11.4cm" text:min-label-width="0.6cm"/>
            <style:text-properties fo:font-family="OpenSymbol" style:use-window-font-color="true" fo:font-size="45%"/>
          </text:list-level-style-bullet>
        </text:list-style>
      </style:graphic-properties>
      <style:paragraph-properties fo:margin-left="0cm" fo:margin-right="0cm" fo:margin-top="0.5cm" fo:margin-bottom="0cm"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Predvolené-outline2" style:family="presentation" style:parent-style-name="Predvolené-outline1">
      <style:paragraph-properties fo:margin-left="0cm" fo:margin-right="0cm" fo:margin-top="0.4cm" fo:margin-bottom="0cm" fo:text-indent="0cm"/>
      <style:text-properties fo:font-size="28pt" style:font-size-asian="28pt" style:font-size-complex="28pt"/>
    </style:style>
    <style:style style:name="Predvolené-outline3" style:family="presentation" style:parent-style-name="Predvolené-outline2">
      <style:paragraph-properties fo:margin-left="0cm" fo:margin-right="0cm" fo:margin-top="0.3cm" fo:margin-bottom="0cm" fo:text-indent="0cm"/>
      <style:text-properties fo:font-size="24pt" style:font-size-asian="24pt" style:font-size-complex="24pt"/>
    </style:style>
    <style:style style:name="Predvolené-outline4" style:family="presentation" style:parent-style-name="Predvolené-outline3">
      <style:paragraph-properties fo:margin-left="0cm" fo:margin-right="0cm" fo:margin-top="0.2cm" fo:margin-bottom="0cm" fo:text-indent="0cm"/>
      <style:text-properties fo:font-size="20pt" style:font-size-asian="20pt" style:font-size-complex="20pt"/>
    </style:style>
    <style:style style:name="Predvolené-outline5" style:family="presentation" style:parent-style-name="Predvolené-outline4">
      <style:paragraph-properties fo:margin-left="0cm" fo:margin-right="0cm" fo:margin-top="0.1cm" fo:margin-bottom="0cm" fo:text-indent="0cm"/>
      <style:text-properties fo:font-size="20pt" style:font-size-asian="20pt" style:font-size-complex="20pt"/>
    </style:style>
    <style:style style:name="Predvolené-outline6" style:family="presentation" style:parent-style-name="Predvolené-outline5">
      <style:paragraph-properties fo:margin-left="0cm" fo:margin-right="0cm" fo:margin-top="0.1cm" fo:margin-bottom="0cm" fo:text-indent="0cm"/>
      <style:text-properties fo:font-size="20pt" style:font-size-asian="20pt" style:font-size-complex="20pt"/>
    </style:style>
    <style:style style:name="Predvolené-outline7" style:family="presentation" style:parent-style-name="Predvolené-outline6">
      <style:paragraph-properties fo:margin-left="0cm" fo:margin-right="0cm" fo:margin-top="0.1cm" fo:margin-bottom="0cm" fo:text-indent="0cm"/>
      <style:text-properties fo:font-size="20pt" style:font-size-asian="20pt" style:font-size-complex="20pt"/>
    </style:style>
    <style:style style:name="Predvolené-outline8" style:family="presentation" style:parent-style-name="Predvolené-outline7">
      <style:paragraph-properties fo:margin-left="0cm" fo:margin-right="0cm" fo:margin-top="0.1cm" fo:margin-bottom="0cm" fo:text-indent="0cm"/>
      <style:text-properties fo:font-size="20pt" style:font-size-asian="20pt" style:font-size-complex="20pt"/>
    </style:style>
    <style:style style:name="Predvolené-outline9" style:family="presentation" style:parent-style-name="Predvolené-outline8">
      <style:paragraph-properties fo:margin-left="0cm" fo:margin-right="0cm" fo:margin-top="0.1cm" fo:margin-bottom="0cm" fo:text-indent="0cm"/>
      <style:text-properties fo:font-size="20pt" style:font-size-asian="20pt" style:font-size-complex="20pt"/>
    </style:style>
    <style:style style:name="Predvolené-subtitle" style:family="presentation">
      <style:graphic-properties draw:stroke="none" draw:fill="none" draw:textarea-vertical-align="middle">
        <text:list-style style:name="Predvolené-sub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margin-left="0cm" fo:margin-right="0cm" fo:text-align="center" fo:text-indent="0cm"/>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32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32pt" style:font-style-asian="normal" style:font-weight-asian="normal" style:font-name-complex="Arial" style:font-family-complex="Arial" style:font-family-generic-complex="system" style:font-pitch-complex="variable" style:font-size-complex="32pt" style:font-style-complex="normal" style:font-weight-complex="normal" style:text-emphasize="none" style:font-relief="none" style:text-overline-style="none" style:text-overline-color="font-color"/>
    </style:style>
    <style:style style:name="Predvolené-title" style:family="presentation">
      <style:graphic-properties draw:stroke="none" draw:fill="none" draw:textarea-vertical-align="middle">
        <text:list-style style:name="Predvolené-title">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style:graphic-properties>
      <style:paragraph-properties fo:text-align="center"/>
      <style:text-properties fo:font-variant="normal" fo:text-transform="none" style:use-window-font-color="true" loext:opacity="0%" style:text-outline="false" style:text-line-through-style="none" style:text-line-through-type="none" style:font-name="Liberation Sans1" fo:font-family="'Liberation Sans'" style:font-family-generic="roman" style:font-pitch="variable" fo:font-size="44pt" fo:font-style="normal" fo:text-shadow="none" style:text-underline-style="none" fo:font-weight="normal" style:letter-kerning="true" fo:background-color="transparent" style:font-name-asian="Microsoft YaHei" style:font-family-asian="'Microsoft YaHei'" style:font-family-generic-asian="system" style:font-pitch-asian="variable" style:font-size-asian="44pt" style:font-style-asian="normal" style:font-weight-asian="normal" style:font-name-complex="Arial" style:font-family-complex="Arial" style:font-family-generic-complex="system" style:font-pitch-complex="variable" style:font-size-complex="44pt" style:font-style-complex="normal" style:font-weight-complex="normal" style:text-emphasize="none" style:font-relief="none" style:text-overline-style="none" style:text-overline-color="font-color"/>
    </style:style>
    <style:presentation-page-layout style:name="AL0T26">
      <presentation:placeholder presentation:object="handout" svg:x="2.058cm" svg:y="1.743cm" svg:width="10.556cm" svg:height="-0.231cm"/>
      <presentation:placeholder presentation:object="handout" svg:x="15.414cm" svg:y="1.743cm" svg:width="10.556cm" svg:height="-0.231cm"/>
      <presentation:placeholder presentation:object="handout" svg:x="2.058cm" svg:y="3.612cm" svg:width="10.556cm" svg:height="-0.231cm"/>
      <presentation:placeholder presentation:object="handout" svg:x="15.414cm" svg:y="3.612cm" svg:width="10.556cm" svg:height="-0.231cm"/>
      <presentation:placeholder presentation:object="handout" svg:x="2.058cm" svg:y="5.481cm" svg:width="10.556cm" svg:height="-0.231cm"/>
      <presentation:placeholder presentation:object="handout" svg:x="15.414cm" svg:y="5.481cm" svg:width="10.556cm" svg:height="-0.231cm"/>
    </style:presentation-page-layout>
    <style:presentation-page-layout style:name="AL1T0">
      <presentation:placeholder presentation:object="title" svg:x="2.058cm" svg:y="1.743cm" svg:width="23.912cm" svg:height="3.507cm"/>
      <presentation:placeholder presentation:object="subtitle" svg:x="2.058cm" svg:y="5.838cm" svg:width="23.912cm" svg:height="13.23cm"/>
    </style:presentation-page-layout>
    <style:presentation-page-layout style:name="AL2T1">
      <presentation:placeholder presentation:object="title" svg:x="2.058cm" svg:y="1.743cm" svg:width="23.912cm" svg:height="3.507cm"/>
      <presentation:placeholder presentation:object="outline" svg:x="2.058cm" svg:y="5.838cm" svg:width="23.912cm" svg:height="13.23cm"/>
    </style:presentation-page-layout>
  </office:styles>
  <office:automatic-styles>
    <style:page-layout style:name="PM0">
      <style:page-layout-properties fo:margin-top="0cm" fo:margin-bottom="0cm" fo:margin-left="0cm" fo:margin-right="0cm" fo:page-width="21cm" fo:page-height="29.7cm" style:print-orientation="portrait"/>
    </style:page-layout>
    <style:page-layout style:name="PM1">
      <style:page-layout-properties fo:margin-top="0cm" fo:margin-bottom="0cm" fo:margin-left="0cm" fo:margin-right="0cm" fo:page-width="28cm" fo:page-height="15.75cm" style:print-orientation="landscape"/>
    </style:page-layout>
    <style:style style:name="Mdp1" style:family="drawing-page">
      <style:drawing-page-properties draw:background-size="border" draw:fill="none"/>
    </style:style>
    <style:style style:name="Mdp2" style:family="drawing-page">
      <style:drawing-page-properties presentation:display-header="true" presentation:display-footer="true" presentation:display-page-number="false" presentation:display-date-time="true"/>
    </style:style>
    <style:style style:name="Mgr1" style:family="graphic" style:parent-style-name="standard">
      <style:graphic-properties draw:stroke="none" draw:fill="none" draw:fill-color="#ffffff" draw:auto-grow-height="false" fo:min-height="1.485cm" loext:decorative="false"/>
      <style:paragraph-properties style:writing-mode="lr-tb"/>
    </style:style>
    <style:style style:name="Mgr2" style:family="graphic" style:parent-style-name="standard">
      <style:graphic-properties draw:stroke="none" draw:fill="none" draw:fill-color="#ffffff" draw:textarea-vertical-align="bottom" draw:auto-grow-height="false" fo:min-height="1.485cm" loext:decorative="false"/>
      <style:paragraph-properties style:writing-mode="lr-tb"/>
    </style:style>
    <style:style style:name="Mpr1" style:family="presentation" style:parent-style-name="Predvolené-backgroundobjects">
      <style:graphic-properties draw:stroke="none" draw:fill="none" draw:fill-color="#ffffff" draw:auto-grow-height="false" fo:min-height="1.086cm" loext:decorative="false"/>
      <style:paragraph-properties style:writing-mode="lr-tb"/>
    </style:style>
    <style:style style:name="Mpr2" style:family="presentation" style:parent-style-name="Predvolené-backgroundobjects">
      <style:graphic-properties draw:stroke="none" draw:fill="none" draw:fill-color="#ffffff" draw:auto-grow-height="false" fo:min-height="1.485cm" loext:decorative="false"/>
      <style:paragraph-properties style:writing-mode="lr-tb"/>
    </style:style>
    <style:style style:name="Mpr3" style:family="presentation" style:parent-style-name="Predvolené-backgroundobjects">
      <style:graphic-properties draw:stroke="none" draw:fill="none" draw:fill-color="#ffffff" draw:textarea-vertical-align="bottom" draw:auto-grow-height="false" fo:min-height="1.485cm" loext:decorative="false"/>
      <style:paragraph-properties style:writing-mode="lr-tb"/>
    </style:style>
    <style:style style:name="MP1" style:family="paragraph">
      <style:text-properties fo:font-size="14pt" style:font-size-asian="14pt" style:font-size-complex="14pt"/>
    </style:style>
    <style:style style:name="MP2" style:family="paragraph">
      <loext:graphic-properties draw:fill="none" draw:fill-color="#ffffff"/>
      <style:text-properties fo:font-size="14pt" style:font-size-asian="14pt" style:font-size-complex="14pt"/>
    </style:style>
    <style:style style:name="MP3" style:family="paragraph">
      <style:paragraph-properties fo:text-align="right"/>
      <style:text-properties fo:font-size="14pt" style:font-size-asian="14pt" style:font-size-complex="14pt"/>
    </style:style>
    <style:style style:name="MP4" style:family="paragraph">
      <loext:graphic-properties draw:fill="none" draw:fill-color="#ffffff"/>
      <style:paragraph-properties fo:text-align="right"/>
      <style:text-properties fo:font-size="14pt" style:font-size-asian="14pt" style:font-size-complex="14pt"/>
    </style:style>
    <style:style style:name="MP5" style:family="paragraph">
      <style:paragraph-properties fo:text-align="center"/>
      <style:text-properties fo:font-size="14pt" style:font-size-asian="14pt" style:font-size-complex="14pt"/>
    </style:style>
    <style:style style:name="MP6" style:family="paragraph">
      <loext:graphic-properties draw:fill="none" draw:fill-color="#ffffff"/>
      <style:paragraph-properties fo:text-align="center"/>
      <style:text-properties fo:font-size="14pt" style:font-size-asian="14pt" style:font-size-complex="14pt"/>
    </style:style>
    <style:style style:name="MT1" style:family="text">
      <style:text-properties fo:font-size="14pt" style:font-size-asian="14pt" style:font-size-complex="14pt"/>
    </style:style>
    <text:list-style style:name="ML1">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text:list-style style:name="ML2">
      <text:list-level-style-bullet text:level="1" text:bullet-char="●">
        <style:list-level-properties text:min-label-width="0.6cm"/>
        <style:text-properties fo:font-family="OpenSymbol" style:use-window-font-color="true" fo:font-size="45%"/>
      </text:list-level-style-bullet>
      <text:list-level-style-bullet text:level="2" text:bullet-char="●">
        <style:list-level-properties text:space-before="0.6cm" text:min-label-width="0.6cm"/>
        <style:text-properties fo:font-family="OpenSymbol" style:use-window-font-color="true" fo:font-size="45%"/>
      </text:list-level-style-bullet>
      <text:list-level-style-bullet text:level="3" text:bullet-char="●">
        <style:list-level-properties text:space-before="1.2cm" text:min-label-width="0.6cm"/>
        <style:text-properties fo:font-family="OpenSymbol" style:use-window-font-color="true" fo:font-size="45%"/>
      </text:list-level-style-bullet>
      <text:list-level-style-bullet text:level="4" text:bullet-char="●">
        <style:list-level-properties text:space-before="1.8cm" text:min-label-width="0.6cm"/>
        <style:text-properties fo:font-family="OpenSymbol" style:use-window-font-color="true" fo:font-size="45%"/>
      </text:list-level-style-bullet>
      <text:list-level-style-bullet text:level="5" text:bullet-char="●">
        <style:list-level-properties text:space-before="2.4cm" text:min-label-width="0.6cm"/>
        <style:text-properties fo:font-family="OpenSymbol" style:use-window-font-color="true" fo:font-size="45%"/>
      </text:list-level-style-bullet>
      <text:list-level-style-bullet text:level="6" text:bullet-char="●">
        <style:list-level-properties text:space-before="3cm" text:min-label-width="0.6cm"/>
        <style:text-properties fo:font-family="OpenSymbol" style:use-window-font-color="true" fo:font-size="45%"/>
      </text:list-level-style-bullet>
      <text:list-level-style-bullet text:level="7" text:bullet-char="●">
        <style:list-level-properties text:space-before="3.6cm" text:min-label-width="0.6cm"/>
        <style:text-properties fo:font-family="OpenSymbol" style:use-window-font-color="true" fo:font-size="45%"/>
      </text:list-level-style-bullet>
      <text:list-level-style-bullet text:level="8" text:bullet-char="●">
        <style:list-level-properties text:space-before="4.2cm" text:min-label-width="0.6cm"/>
        <style:text-properties fo:font-family="OpenSymbol" style:use-window-font-color="true" fo:font-size="45%"/>
      </text:list-level-style-bullet>
      <text:list-level-style-bullet text:level="9" text:bullet-char="●">
        <style:list-level-properties text:space-before="4.8cm" text:min-label-width="0.6cm"/>
        <style:text-properties fo:font-family="OpenSymbol" style:use-window-font-color="true" fo:font-size="45%"/>
      </text:list-level-style-bullet>
      <text:list-level-style-bullet text:level="10" text:bullet-char="●">
        <style:list-level-properties text:space-before="5.4cm" text:min-label-width="0.6cm"/>
        <style:text-properties fo:font-family="OpenSymbol" style:use-window-font-color="true" fo:font-size="45%"/>
      </text:list-level-style-bullet>
    </text:list-style>
  </office:automatic-styles>
  <office:master-styles>
    <draw:layer-set>
      <draw:layer draw:name="layout"/>
      <draw:layer draw:name="background"/>
      <draw:layer draw:name="backgroundobjects"/>
      <draw:layer draw:name="controls"/>
      <draw:layer draw:name="measurelines"/>
    </draw:layer-set>
    <style:handout-master presentation:presentation-page-layout-name="AL0T26" style:page-layout-name="PM0" draw:style-name="Mdp2">
      <draw:frame draw:style-name="Mgr1" draw:text-style-name="MP2" draw:layer="backgroundobjects" svg:width="9.113cm" svg:height="1.484cm" svg:x="0cm" svg:y="0cm" presentation:class="header">
        <draw:text-box>
          <text:p text:style-name="MP1"><text:span text:style-name="MT1"><presentation:header/></text:span></text:p>
        </draw:text-box>
      </draw:frame>
      <draw:frame draw:style-name="Mgr1" draw:text-style-name="MP4" draw:layer="backgroundobjects" svg:width="9.113cm" svg:height="1.484cm" svg:x="11.886cm" svg:y="0cm" presentation:class="date-time">
        <draw:text-box>
          <text:p text:style-name="MP3"><text:span text:style-name="MT1"><presentation:date-time/></text:span></text:p>
        </draw:text-box>
      </draw:frame>
      <draw:frame draw:style-name="Mgr2" draw:text-style-name="MP2" draw:layer="backgroundobjects" svg:width="9.113cm" svg:height="1.484cm" svg:x="0cm" svg:y="28.215cm" presentation:class="footer">
        <draw:text-box>
          <text:p text:style-name="MP1"><text:span text:style-name="MT1"><presentation:footer/></text:span></text:p>
        </draw:text-box>
      </draw:frame>
      <draw:frame draw:style-name="Mgr2" draw:text-style-name="MP4" draw:layer="backgroundobjects" svg:width="9.113cm" svg:height="1.484cm" svg:x="11.886cm" svg:y="28.215cm" presentation:class="page-number">
        <draw:text-box>
          <text:p text:style-name="MP3"><text:span text:style-name="MT1"><text:page-number>&lt;číslo&gt;</text:page-number></text:span></text:p>
        </draw:text-box>
      </draw:frame>
      <draw:page-thumbnail draw:layer="backgroundobjects" svg:width="8.999cm" svg:height="5.061cm" svg:x="1cm" svg:y="3.742cm"/>
      <draw:page-thumbnail draw:layer="backgroundobjects" svg:width="8.999cm" svg:height="5.061cm" svg:x="1cm" svg:y="12.318cm"/>
      <draw:page-thumbnail draw:layer="backgroundobjects" svg:width="8.999cm" svg:height="5.061cm" svg:x="1cm" svg:y="20.894cm"/>
      <draw:page-thumbnail draw:layer="backgroundobjects" svg:width="8.999cm" svg:height="5.061cm" svg:x="11cm" svg:y="3.742cm"/>
      <draw:page-thumbnail draw:layer="backgroundobjects" svg:width="8.999cm" svg:height="5.061cm" svg:x="11cm" svg:y="12.318cm"/>
      <draw:page-thumbnail draw:layer="backgroundobjects" svg:width="8.999cm" svg:height="5.061cm" svg:x="11cm" svg:y="20.894cm"/>
    </style:handout-master>
    <style:master-page style:name="Predvolené" style:page-layout-name="PM1" draw:style-name="Mdp1">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draw:frame presentation:style-name="Predvolené-title" draw:layer="backgroundobjects" svg:width="25.199cm" svg:height="2.629cm" svg:x="1.4cm" svg:y="0.628cm" presentation:class="title" presentation:placeholder="true">
        <draw:text-box/>
      </draw:frame>
      <draw:frame presentation:style-name="Predvolené-outline1" draw:layer="backgroundobjects" svg:width="25.199cm" svg:height="9.134cm" svg:x="1.4cm" svg:y="3.685cm" presentation:class="outline" presentation:placeholder="true">
        <draw:text-box/>
      </draw:frame>
      <draw:frame presentation:style-name="Mpr1" draw:text-style-name="MP2" draw:layer="backgroundobjects" svg:width="6.523cm" svg:height="1.085cm" svg:x="1.4cm" svg:y="14.348cm" presentation:class="date-time">
        <draw:text-box>
          <text:p text:style-name="MP1"><text:span text:style-name="MT1"><presentation:date-time/></text:span></text:p>
        </draw:text-box>
      </draw:frame>
      <draw:frame presentation:style-name="Mpr1" draw:text-style-name="MP6" draw:layer="backgroundobjects" svg:width="8.875cm" svg:height="1.085cm" svg:x="9.576cm" svg:y="14.348cm" presentation:class="footer">
        <draw:text-box>
          <text:p text:style-name="MP5"><text:span text:style-name="MT1"><presentation:footer/></text:span></text:p>
        </draw:text-box>
      </draw:frame>
      <draw:frame presentation:style-name="Mpr1" draw:text-style-name="MP4" draw:layer="backgroundobjects" svg:width="6.523cm" svg:height="1.085cm" svg:x="20.076cm" svg:y="14.348cm" presentation:class="page-number">
        <draw:text-box>
          <text:p text:style-name="MP3"><text:span text:style-name="MT1"><text:page-number>&lt;číslo&gt;</text:page-number></text:span></text:p>
        </draw:text-box>
      </draw:frame>
      <presentation:notes style:page-layout-name="PM0">
        <draw:page-thumbnail presentation:style-name="Predvolené-title" draw:layer="backgroundobjects" svg:width="19.798cm" svg:height="11.136cm" svg:x="0.6cm" svg:y="2.257cm" presentation:class="page"/>
        <draw:frame presentation:style-name="Predvolené-notes" draw:layer="backgroundobjects" svg:width="16.799cm" svg:height="13.364cm" svg:x="2.1cm" svg:y="14.107cm" presentation:class="notes" presentation:placeholder="true">
          <draw:text-box/>
        </draw:frame>
        <draw:frame presentation:style-name="Mpr2" draw:text-style-name="MP2" draw:layer="backgroundobjects" svg:width="9.113cm" svg:height="1.484cm" svg:x="0cm" svg:y="0cm" presentation:class="header">
          <draw:text-box>
            <text:p text:style-name="MP1"><text:span text:style-name="MT1"><presentation:header/></text:span></text:p>
          </draw:text-box>
        </draw:frame>
        <draw:frame presentation:style-name="Mpr2" draw:text-style-name="MP4" draw:layer="backgroundobjects" svg:width="9.113cm" svg:height="1.484cm" svg:x="11.886cm" svg:y="0cm" presentation:class="date-time">
          <draw:text-box>
            <text:p text:style-name="MP3"><text:span text:style-name="MT1"><presentation:date-time/></text:span></text:p>
          </draw:text-box>
        </draw:frame>
        <draw:frame presentation:style-name="Mpr3" draw:text-style-name="MP2" draw:layer="backgroundobjects" svg:width="9.113cm" svg:height="1.484cm" svg:x="0cm" svg:y="28.215cm" presentation:class="footer">
          <draw:text-box>
            <text:p text:style-name="MP1"><text:span text:style-name="MT1"><presentation:footer/></text:span></text:p>
          </draw:text-box>
        </draw:frame>
        <draw:frame presentation:style-name="Mpr3" draw:text-style-name="MP4" draw:layer="backgroundobjects" svg:width="9.113cm" svg:height="1.484cm" svg:x="11.886cm" svg:y="28.215cm" presentation:class="page-number">
          <draw:text-box>
            <text:p text:style-name="MP3"><text:span text:style-name="MT1"><text:page-number>&lt;číslo&gt;</text:page-number></text:span></text:p>
          </draw:text-box>
        </draw:frame>
      </presentation:notes>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xmlns:presentation="urn:oasis:names:tc:opendocument:xmlns:presentation:1.0" xmlns:smil="urn:oasis:names:tc:opendocument:xmlns:smil-compatible:1.0" xmlns:anim="urn:oasis:names:tc:opendocument:xmlns:animation:1.0" xmlns:officeooo="http://openoffice.org/2009/office" office:version="1.4">
  <office:meta>
    <meta:creation-date>2026-06-11T16:37:33.587390900</meta:creation-date>
    <dc:date>2026-08-25T21:33:14.172004900</dc:date>
    <meta:editing-duration>PT2H29M32S</meta:editing-duration>
    <meta:editing-cycles>67</meta:editing-cycles>
    <meta:generator>LibreOffice/26.2.1.2$Windows_X86_64 LibreOffice_project/620$Build-2</meta:generator>
    <meta:document-statistic meta:object-count="168"/>
  </office:meta>
</office:document-meta>
</file>